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dempen van secundair water 103083 en compenseren in secundair water 103084 nabij Marsdijk 16 te Liend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dempen van secundair water 103083 en compenseren in secundair water 103084 nabij Marsdijk 16 te Lienden. 
</text:p>
            <text:p text:style-name="common-al">Zaaknummer: 335248
</text:p>
            <text:p text:style-name="common-al">DSO verzoeknummer: 2026060801575
</text:p>
            <text:p text:style-name="common-al">Start bezwaartermijn: 20-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94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4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4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335248</meta:user-defined>
    <meta:user-defined meta:name="DCTERMS.abstract">het dempen van secundair water 103083 en compenseren in secundair water 103084 nabij Marsdijk 16 te Lienden</meta:user-defined>
    <dc:language>nl</dc:language>
    <meta:user-defined meta:name="OVERHEIDop.locatietype/OVERHEIDop.gebiedsmarkering">Punt</meta:user-defined>
    <meta:user-defined meta:name="OVERHEIDop.locatietype/OVERHEIDop.gebiedsmarkering">Vlak</meta:user-defined>
    <meta:user-defined meta:name="DC.title">Waterschap Rivierenland - verlenen omgevingsvergunning voor het dempen van secundair water 103083 en compenseren in secundair water 103084 nabij Marsdijk 16 te Lienden</meta:user-defined>
    <meta:user-defined meta:name="DCTERMS.W3CDTF/DCTERMS.available">2026-08-21</meta:user-defined>
    <meta:user-defined meta:name="DCTERMS.W3CDTF/OVERHEIDop.jaargang">2026</meta:user-defined>
    <meta:user-defined meta:name="OVERHEIDop.publicationIssue">21945</meta:user-defined>
    <meta:user-defined meta:name="OVERHEIDop.WsbID/DC.identifier">wsb-2026-21945</meta:user-defined>
    <meta:user-defined meta:name="OVERHEIDop.versieInformatie"/>
  </office:meta>
</office:document-meta>
</file>