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325 dempen van een watergang op locatie Sanjesreed 14, Oenker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8-08-2026 heeft het dagelijks bestuur van Wetterskip Fryslân een aanvraag ontvangen van Agro Seldsum B.V. te Oentsjerk, voor het dempen van een watergang op locatie Sanjesreed 14, Oenkerk.</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9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400</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wateractiviteit WF-1020325 dempen van een watergang op locatie Sanjesreed 14, Oenkerk</meta:user-defined>
    <meta:user-defined meta:name="DCTERMS.W3CDTF/DCTERMS.available">2026-08-21</meta:user-defined>
    <meta:user-defined meta:name="DCTERMS.W3CDTF/OVERHEIDop.jaargang">2026</meta:user-defined>
    <meta:user-defined meta:name="OVERHEIDop.publicationIssue">21939</meta:user-defined>
    <meta:user-defined meta:name="OVERHEIDop.WsbID/DC.identifier">wsb-2026-21939</meta:user-defined>
    <meta:user-defined meta:name="OVERHEIDop.versieInformatie"/>
  </office:meta>
</office:document-meta>
</file>