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jemarki37e66dea-1a63-4ae3-8073-c1fd81f1a79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keersbesluit aanbrengen tijdelijke bebording Mark en Dintel, evenement Roeiwedstrijd Jeugd Regio Zuid Nederland 2026, Breda Terheijden.</text:p>
      <text:section text:name="zakelijke-mededeling_id1-3-2" text:style-name="zakelijke-mededeling">
        <text:section text:name="zakelijke-mededeling-tekst_id1-3-2-1" text:style-name="zakelijke-mededeling-tekst">
          <text:section text:name="tekst_id1-3-2-1-1" text:style-name="tekst">
            <text:p text:style-name="common-al">Waterschap Brabantse Delta maakt bekend dat het op 18 augustus 2026 het Verkeersbesluit<text:span text:style-name="nadrukvet"> "tijdelijke bebording Mark en Dintel, evenement Roeiwedstrijd Jeugd Regio Zuid Nederland 2026, op vaarweg Mark en Dintel te Breda Terheijden" </text:span>met nummr 1062648 heeft vastgesteld volgens de Scheepvaartverkeerswet en het Binnenvaartpolitiereglement.</text:p>
            <text:p text:style-name="common-al"/>
            <text:p text:style-name="common-al">Het dagelijks bestuur van waterschap Brabantse Delta besluit om gedurende de werkzaamheden de verkeerstekens B.8 (Verbodsteken: Verplichting bijzonder op te letten) en F.3 (onderbord met tekst: “<text:span text:style-name="nadrukcur">beperkte doorvaart i.v.m. evenement op zondag 13 september 2026 van 10:00 uur tot 17:00 uur. Passage uitsluitend i.o.m. de organisatie</text:span>”), conform bijlage 7 van het Binnenvaartpolitiereglement, tijdelijk aan te brengen op zondag 13 september 2026 nabij de drie locaties: Nieuwe Bredasebaan, het Markkanaal en de Bredaseweg te Breda-Terheijden, zoals hieronder aangegeven.</text:p>
            <text:p text:style-name="common-al"/>
            <text:p text:style-name="common-al"/>
            <text:p text:style-name="common-al">
            <draw:frame><draw:text-box><text:section text:name="plaatje_id1-3-2-1-1-6-1" text:style-name="plaatje">
              <text:p text:style-name="illustratie_id1-3-2-1-1-6-1-1"><draw:frame draw:style-name="illustratie_id1-3-2-1-1-6-1-1" text:anchor-type="paragraph" svg:width="150mm" svg:height="147.7mm"><draw:image xlink:href="Pictures/Kaartjemarki37e66dea-1a63-4ae3-8073-c1fd81f1a795.png" xlink:type="simple"/></draw:frame></text:p>
            </text:section></draw:text-box></draw:frame>
          </text:p>
            <text:p text:style-name="common-al"/>
            <text:p text:style-name="common-al"/>
            <text:p text:style-name="common-al"/>
            <text:p text:style-name="common-al">Tot en met 30 september 2026 kunnen belanghebbenden, op grond van de Algemene wet bestuursrecht, tegen dit besluit een bezwaarschrift indienen. De termijn voor het indienen van een bezwaarschrift is 6 weken, ingaande op de dag na de dag waarop dit besluit bekend is gemaakt. Het bezwaarschrift moet gericht zijn aan het dagelijks bestuur van waterschap Brabantse Delta, Postbus 5520, 4801 DZ Breda. </text:p>
            <text:p text:style-name="common-al"/>
            <text:p text:style-name="common-al">Het bezwaarschrift moet de volgende inhoud hebben:</text:p>
            <text:p text:style-name="common-al">- naam en adres indiener; - dagtekening; - het nummer van de vergunning; - de reden(en) waarom u zich niet met het besluit kan verenigen; - handtekening indiener.  </text:p>
            <text:p text:style-name="common-al"/>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U kunt ook digitaal een voorlopige voorziening verzoeken bij genoemde rechtbank via <text:a xlink:href="https://mijn.rechtspraak.nl/start/burger" xlink:type="simple">Digitale Diensten van de Rechtspraak</text:a> (https://mijn.rechtspraak.nl/start/burger). Daarvoor moet u wel beschikken over een elektronische handtekening (DigiD). Kijk op de genoemde site voor de precieze voorwaarden.</text:p>
            <text:p text:style-name="common-al"/>
            <text:p text:style-name="common-al">Breda, 20 augustus 2026</text:p>
            <text:p text:style-name="common-al"/>
            <text:p text:style-name="common-al">
            <text:span text:style-name="nadrukvet">Waterschap Brabantse Delta</text:span>
          </text:p>
            <text:p text:style-name="common-al">Bouvignelaan 5, 4836 AA Breda,</text:p>
            <text:p text:style-name="common-al">Postbus 5520, 4801 DZ Breda</text:p>
            <text:p text:style-name="common-al">T 076 564 10 00, F 076 564 10 11</text:p>
            <text:p text:style-name="common-al">
            <text:span text:style-name="nadrukvet">E</text:span> <text:a xlink:href="mailto:info@brabantsedelta.nl" xlink:type="simple">info@brabantsedelta.nl</text:a>, <text:span text:style-name="nadrukvet">I</text:span> www. Brabantsedelta.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9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Bekendmaking Verkeersbesluit aanbrengen tijdelijke bebording Mark en Dintel, evenement Roeiwedstrijd Jeugd Regio Zuid Nederland 2026, Breda Terheijden.</meta:user-defined>
    <meta:user-defined meta:name="DCTERMS.W3CDTF/DCTERMS.available">2026-08-20</meta:user-defined>
    <meta:user-defined meta:name="DCTERMS.W3CDTF/OVERHEIDop.jaargang">2026</meta:user-defined>
    <meta:user-defined meta:name="OVERHEIDop.externeBijlage">Besluit 1062648|exb-2026-29525</meta:user-defined>
    <meta:user-defined meta:name="OVERHEIDop.publicationIssue">21933</meta:user-defined>
    <meta:user-defined meta:name="OVERHEIDop.WsbID/DC.identifier">wsb-2026-21933</meta:user-defined>
    <meta:user-defined meta:name="OVERHEIDop.versieInformatie"/>
  </office:meta>
</office:document-meta>
</file>