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vervangen van remmingwerken en dukdalven in de zonering van een waterkering ter hoogte van Oostoeverweg 1 in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18-08-2026
				</text:p>
            <text:p text:style-name="common-al">
            <text:span text:style-name="nadrukvet"> Zaaknummer: </text:span> 2026070121803
				</text:p>
            <text:p text:style-name="common-al">
            <text:span text:style-name="nadrukvet"> Besluitkenmerk: </text:span> 99990000135785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9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70121803</meta:user-defined>
    <meta:user-defined meta:name="DCTERMS.abstract">het vervangen van remmingwerken en dukdalven in de zonering van een waterkering ter hoogte van Oostoeverweg 1 in Den Helder</meta:user-defined>
    <dc:language>nl</dc:language>
    <meta:user-defined meta:name="OVERHEIDop.locatietype/OVERHEIDop.gebiedsmarkering">Vlak</meta:user-defined>
    <meta:user-defined meta:name="DC.title">Verleende vergunning voor het vervangen van remmingwerken en dukdalven in de zonering van een waterkering ter hoogte van Oostoeverweg 1 in Den Held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931</meta:user-defined>
    <meta:user-defined meta:name="OVERHEIDop.WsbID/DC.identifier">wsb-2026-21931</meta:user-defined>
    <meta:user-defined meta:name="OVERHEIDop.versieInformatie"/>
  </office:meta>
</office:document-meta>
</file>