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nttrekkingsverbod grond- en oppervlaktewater</text:p>
      <text:section text:name="regeling_id1-3-2" text:style-name="regeling">
        <text:section text:name="aanhef_id1-3-2-1" text:style-name="aanhef">
          <text:section text:name="preambule_id1-3-2-1-1" text:style-name="preambule">
            <text:p text:style-name="al"/>
            <text:p text:style-name="al">HET DAGELIJKS BESTUUR VAN HET WATERSCHAP AMSTEL, GOOI EN VECHT</text:p>
            <text:p text:style-name="al">BBV26.0476</text:p>
            <text:p text:style-name="al"/>
            <text:p text:style-name="al">Overwegende; </text:p>
            <text:p text:style-name="al">- dat er binnen het gehele beheergebied van Waterschap Amstel, Gooi en Vecht (AGV) sprake is van lage waterstanden als gevolg van aanhoudende droogte;</text:p>
            <text:p text:style-name="al">- dat de gevolgen van de droogte naar verwachting nog zullen aanhouden, ondanks de recente regenval;</text:p>
            <text:p text:style-name="al">- dat voor het gehele beheergebied maatregelen genomen moeten worden door AGV in het kader van goed waterbeheer en ter voorkoming van onherstelbare schade aan het watersysteem;</text:p>
            <text:p text:style-name="al">- dat het Dagelijks Bestuur AGV op 10 augustus 2026 daartoe een onttrekkingsverbod voor oppervlaktewater heeft ingesteld;</text:p>
            <text:p text:style-name="al">- dat gebleken is dat het wenselijk is om het verbod te handhaven en uit te breiden met een onttrekkingsverbod voor grondwater;</text:p>
            <text:p text:style-name="al">- dat het tevens gebleken is dat ten behoeve van een zorgvuldige belangenafweging het wenselijk is om voor het onttrekkingsverbod voor oppervlaktewater enkele uitzonderingen te maken;</text:p>
            <text:p text:style-name="al">- het Dagelijks Bestuur gezien voorgaande onder intrekking van het besluit van 10 augustus 2026 een nieuw besluit wenst te nemen.</text:p>
            <text:p text:style-name="al"/>
            <text:p text:style-name="al">Gelet op; </text:p>
            <text:p text:style-name="al">- Art. 2:66 Waterschapsverordening Amstel, Gooi en Vecht;</text:p>
            <text:p text:style-name="al">- Art. 19.0 Omgevingswet. </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BESLUIT: </text:p>
            <text:p text:style-name="al"/>
            <text:p text:style-name="al">Het Dagelijks bestuur besluit:</text:p>
            <text:p text:style-name="al"/>
            <text:p text:style-name="al">1. Te bepalen dat zich een bijzondere omstandigheid voordoet als bedoeld in art. 19.0 Omgevingswet, zijnde een langdurige periode van droogte. </text:p>
            <text:p text:style-name="al"/>
            <text:p text:style-name="al">2. Dat deze bijzondere omstandigheid noodzaakt om een verbod op te leggen tot onttrekking van oppervlaktewater in het gehele beheergebied van AGV met inachtneming van de volgende bepalingen:</text:p>
            <text:p text:style-name="al"/>
            <text:p text:style-name="al">- Het verbod geldt tussen 06:00-22:00 uur;</text:p>
            <text:p text:style-name="al"/>
            <text:p text:style-name="al">- Uitgezonderd van het verbod zijn: onttrekkingen waarvoor een vergunning is verleend door AGV en onttrekkingen ten behoeve van beheer van waterstaatswerken, de goede werking van bruggen en sluizen, van openbare groenvoorzieningen in beheer van provincies, gemeenten, en natuur beherende organisaties, bluswater voor de brandweer, drinkwater voor vee, gebruik van sleepslang en het baggeren. </text:p>
            <text:p text:style-name="al"/>
            <text:p text:style-name="al">- Het verbod geldt wél voor baggerspuiten, zijnde het onttrekken van bagger uit oppervlaktewaterlichamen dat gebruikt wordt om te spuiten over percelen. </text:p>
            <text:p text:style-name="al"/>
            <text:p text:style-name="al">3. Dat deze bijzondere omstandigheid tevens noodzaakt om een verbod op te leggen tot onttrekking van grondwater ten behoeve van bevloeiing en beregening in een gedeelte van het beheergebied van AGV met inachtneming van de volgende bepalingen:</text:p>
            <text:p text:style-name="al"/>
            <text:p text:style-name="al">- Het verbod geldt voor het beheergebied van AGV ten oosten van de Vecht;</text:p>
            <text:p text:style-name="al"/>
            <text:p text:style-name="al">- Het verbod geldt tussen 06:00-22:00 uur;</text:p>
            <text:p text:style-name="al"/>
            <text:p text:style-name="al">- Het verbod geldt in afwijking van verleende omgevingsvergunningen.</text:p>
            <text:p text:style-name="al"/>
            <text:p text:style-name="al">4. Het onttrekkingsverbod van kracht te laten zijn tot het tijdstip waarop het dagelijks bestuur besluit dat het onttrekken van grond- en oppervlaktewater weer verantwoord is. Het verbod wordt op 1 november 2026 automatisch opgeheven. </text:p>
            <text:p text:style-name="al"/>
            <text:p text:style-name="al">5. Het besluit van 10 augustus 2026 (BBV26.0462) in te trekken.</text:p>
            <text:p text:style-name="al"/>
            <text:p text:style-name="al"/>
            <text:p text:style-name="al">Dit besluit treedt in werking op de dag na bekendmaking. </text:p>
            <text:p text:style-name="al"/>
          </text:section>
        </text:section>
        <text:section text:name="regeling-sluiting_id1-3-2-3" text:style-name="regeling-sluiting">
          <text:section text:name="ondertekening_id1-3-2-3-1">
            <text:p><text:span text:style-name="functie">Amsterdam, 18 augustus 2026</text:span></text:p>
            <text:p><text:span text:style-name="functie"/></text:p>
            <text:p><text:span text:style-name="functie">Het Dagelijks bestuur,</text:span></text:p>
          </text:section>
          <text:section text:name="ondertekening_id1-3-2-3-2">
            <text:p><text:span text:style-name="functie"/></text:p>
            <text:p><text:span text:style-name="functie"/></text:p>
            <text:p><text:span text:style-name="functie">dr. J.J. Sylvester</text:span></text:p>
            <text:p><text:span text:style-name="functie">dijkgraaf </text:span></text:p>
          </text:section>
          <text:section text:name="ondertekening_id1-3-2-3-3">
            <text:p><text:span text:style-name="functie"/></text:p>
            <text:p><text:span text:style-name="functie">H.W. de Vos</text:span></text:p>
            <text:p><text:span text:style-name="functie">loco secretaris-directeu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192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2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2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Waterschap Amstel, Gooi en Vecht</meta:user-defined>
    <meta:user-defined meta:name="OVERHEID.Informatietype/DC.type">officiële publicatie</meta:user-defined>
    <meta:user-defined meta:name="OVERHEIDop.Rubriek/DC.type">ander besluit van algemene strekking</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DC.source">Waterschapsverordening Amstel, Gooi en Vecht]|[https://lokaleregelgeving.overheid.nl/CVDR702443</meta:user-defined>
    <meta:user-defined meta:name="OVERHEIDop.referentienummer">BBV26.0476</meta:user-defined>
    <meta:user-defined meta:name="DCTERMS.abstract">Besluit onttrekkingsverbod grond- en oppervlaktewater</meta:user-defined>
    <meta:user-defined meta:name="DCTERMS.alternative">Besluit onttrekkingsverbod grond- en oppervlaktewater</meta:user-defined>
    <dc:language>nl</dc:language>
    <meta:user-defined meta:name="OVERHEIDop.locatietype/OVERHEIDop.gebiedsmarkering">Waterschap</meta:user-defined>
    <meta:user-defined meta:name="DC.title">Besluit onttrekkingsverbod grond- en oppervlaktewater</meta:user-defined>
    <meta:user-defined meta:name="DCTERMS.W3CDTF/DCTERMS.available">2026-08-20</meta:user-defined>
    <meta:user-defined meta:name="DCTERMS.W3CDTF/OVERHEIDop.jaargang">2026</meta:user-defined>
    <meta:user-defined meta:name="OVERHEIDop.publicationIssue">21929</meta:user-defined>
    <meta:user-defined meta:name="OVERHEIDop.WsbID/DC.identifier">wsb-2026-21929</meta:user-defined>
    <meta:user-defined meta:name="OVERHEIDop.versieInformatie"/>
  </office:meta>
</office:document-meta>
</file>