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onttrekken van grondwater in beschermingszone A van de regionale waterkering bij Veerdijk 28-B in Wo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8-08-2026
				</text:p>
            <text:p text:style-name="common-al">
            <text:span text:style-name="nadrukvet"> Zaaknummer: </text:span> 2026062521669
				</text:p>
            <text:p text:style-name="common-al">
            <text:span text:style-name="nadrukvet"> Besluitkenmerk: </text:span> 99990000135611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9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2521669</meta:user-defined>
    <meta:user-defined meta:name="DCTERMS.abstract">het onttrekken van grondwater in beschermingszone A van de regionale waterkering bij Veerdijk 28-B in Worm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onttrekken van grondwater in beschermingszone A van de regionale waterkering bij Veerdijk 28-B in Wormer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926</meta:user-defined>
    <meta:user-defined meta:name="OVERHEIDop.WsbID/DC.identifier">wsb-2026-21926</meta:user-defined>
    <meta:user-defined meta:name="OVERHEIDop.versieInformatie"/>
  </office:meta>
</office:document-meta>
</file>