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wijderen en het verbreden van een dam met duiker en een uitweg ter hoogte van Vroonweg 34 in Middelharni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wijderen en het verbreden van een dam met duiker en een uitweg ter hoogte van Vroonweg 34 in Middelharnis. een water- en wegenvergunning te verlenen.</text:p>
            <text:p text:style-name="common-al">Zaaknummer: VTH202606-0219</text:p>
            <text:p text:style-name="common-al">Start bezwaartermijn (6 weken): 2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9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219</meta:user-defined>
    <meta:user-defined meta:name="DCTERMS.abstract">het verwijderen en het verbreden van een dam met duiker en een uitweg ter hoogte van Vroonweg 34 in Middelharnis</meta:user-defined>
    <dc:language>nl</dc:language>
    <meta:user-defined meta:name="OVERHEIDop.locatietype/OVERHEIDop.gebiedsmarkering">Vlak</meta:user-defined>
    <meta:user-defined meta:name="DC.title">Waterschap Hollandse Delta - water- en wegenvergunning voor het verwijderen en het verbreden van een dam met duiker en een uitweg ter hoogte van Vroonweg 34 in Middelharnis</meta:user-defined>
    <meta:user-defined meta:name="DCTERMS.W3CDTF/DCTERMS.available">2026-08-20</meta:user-defined>
    <meta:user-defined meta:name="DCTERMS.W3CDTF/OVERHEIDop.jaargang">2026</meta:user-defined>
    <meta:user-defined meta:name="OVERHEIDop.publicationIssue">21923</meta:user-defined>
    <meta:user-defined meta:name="OVERHEIDop.WsbID/DC.identifier">wsb-2026-21923</meta:user-defined>
    <meta:user-defined meta:name="OVERHEIDop.versieInformatie"/>
  </office:meta>
</office:document-meta>
</file>