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aansluiten van een nieuw tracé op het bestaande tracé t.b.v. het glasvezelnetwerk nabij locatie Dorpeldijk 13 in Harmelen met code HDSR758191.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aansluiten van een nieuw tracé op het bestaande tracé t.b.v. het glasvezelnetwerk nabij locatie Dorpeldijk 13 in Harmelen. Deze aanvraag is ontvangen op 17 augustus 2026 en geregistreerd onder zaak 758191.</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2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92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2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2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8328</meta:user-defined>
    <meta:user-defined meta:name="DCTERMS.abstract">Bekendmaking van Hoogheemraadschap De Stichtse Rijnlanden</meta:user-defined>
    <dc:language>nl</dc:language>
    <meta:user-defined meta:name="OVERHEIDop.locatietype/OVERHEIDop.gebiedsmarkering">Punt</meta:user-defined>
    <meta:user-defined meta:name="OVERHEIDop.locatietype/OVERHEIDop.gebiedsmarkering">Vlak</meta:user-defined>
    <meta:user-defined meta:name="DC.title">Hoogheemraadschap De Stichtse Rijnlanden – Nieuwe aanvraag omgevingsvergunning voor een wateractiviteit voor het aansluiten van een nieuw tracé op het bestaande tracé t.b.v. het glasvezelnetwerk nabij locatie Dorpeldijk 13 in Harmelen met code HDSR758191.</meta:user-defined>
    <meta:user-defined meta:name="DCTERMS.W3CDTF/DCTERMS.available">2026-08-20</meta:user-defined>
    <meta:user-defined meta:name="DCTERMS.W3CDTF/OVERHEIDop.jaargang">2026</meta:user-defined>
    <meta:user-defined meta:name="OVERHEIDop.publicationIssue">21921</meta:user-defined>
    <meta:user-defined meta:name="OVERHEIDop.WsbID/DC.identifier">wsb-2026-21921</meta:user-defined>
    <meta:user-defined meta:name="OVERHEIDop.versieInformatie"/>
  </office:meta>
</office:document-meta>
</file>