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van grondwater nabij Prozeeweg 51 te Utrecht met code HDSR755272</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tijdelijk onttrekken van grondwater nabij Prozeeweg 51 te Utrecht.</text:p>
            <text:p text:style-name="common-al">In de periode tussen 17 augustus 2026 en 31 augustus 2026 wordt er grondwater onttrokken met een debiet van maximaal 5 m³ per uur.</text:p>
            <text:p text:style-name="common-al">Voor het uitvoeren van de activiteit sleuf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8331</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van grondwater nabij Prozeeweg 51 te Utrecht met code HDSR755272</meta:user-defined>
    <meta:user-defined meta:name="DCTERMS.W3CDTF/DCTERMS.available">2026-08-20</meta:user-defined>
    <meta:user-defined meta:name="DCTERMS.W3CDTF/OVERHEIDop.jaargang">2026</meta:user-defined>
    <meta:user-defined meta:name="OVERHEIDop.publicationIssue">21920</meta:user-defined>
    <meta:user-defined meta:name="OVERHEIDop.WsbID/DC.identifier">wsb-2026-21920</meta:user-defined>
    <meta:user-defined meta:name="OVERHEIDop.versieInformatie"/>
  </office:meta>
</office:document-meta>
</file>