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0170 dempen en ter compensatie graven van watergangen nabij Schwartzenbergweg 3A, Hicht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9-06-2026 heeft het dagelijks bestuur van Wetterskip Fryslân een aanvraag ontvangen van Fa. Bos-Schukken te Bolsward, voor het dempen en ter compensatie graven van watergangen nabij Schwartzenbergweg 3A, Hicht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91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1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1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324</meta:user-defined>
    <meta:user-defined meta:name="DCTERMS.abstract">Bekendmaking van Wetterskip Fryslâ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omgevingsvergunning wateractiviteit WF-1010170 dempen en ter compensatie graven van watergangen nabij Schwartzenbergweg 3A, Hichtum</meta:user-defined>
    <meta:user-defined meta:name="DCTERMS.W3CDTF/DCTERMS.available">2026-08-20</meta:user-defined>
    <meta:user-defined meta:name="DCTERMS.W3CDTF/OVERHEIDop.jaargang">2026</meta:user-defined>
    <meta:user-defined meta:name="OVERHEIDop.publicationIssue">21916</meta:user-defined>
    <meta:user-defined meta:name="OVERHEIDop.WsbID/DC.identifier">wsb-2026-21916</meta:user-defined>
    <meta:user-defined meta:name="OVERHEIDop.versieInformatie"/>
  </office:meta>
</office:document-meta>
</file>