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overkapping ter plaatse van Kerkstraat 2b te Meerke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overkapping ter plaatse van Kerkstraat 2b te Meerkerk 
</text:p>
            <text:p text:style-name="common-al">Zaaknummer: 343166
</text:p>
            <text:p text:style-name="common-al">DSO verzoeknummer: 2026081801091
</text:p>
            <text:p text:style-name="common-al">Ontvangst aanvraag: 18-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9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166</meta:user-defined>
    <meta:user-defined meta:name="DCTERMS.abstract">het plaatsen van een overkapping ter plaatse van Kerkstraat 2b te Meerkerk</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overkapping ter plaatse van Kerkstraat 2b te Meerkerk</meta:user-defined>
    <meta:user-defined meta:name="DCTERMS.W3CDTF/DCTERMS.available">2026-08-20</meta:user-defined>
    <meta:user-defined meta:name="DCTERMS.W3CDTF/OVERHEIDop.jaargang">2026</meta:user-defined>
    <meta:user-defined meta:name="OVERHEIDop.publicationIssue">21900</meta:user-defined>
    <meta:user-defined meta:name="OVERHEIDop.WsbID/DC.identifier">wsb-2026-21900</meta:user-defined>
    <meta:user-defined meta:name="OVERHEIDop.versieInformatie"/>
  </office:meta>
</office:document-meta>
</file>