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compenseren van een demping nabij locatie Laan van Rapijnen 30 in Linschoten met code HDSR758266.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compenseren van een demping nabij locatie Laan van Rapijnen 30 in Linschoten. Deze aanvraag is ontvangen op 18 augustus 2026 en geregistreerd onder zaak 758266.</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89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9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9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323</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compenseren van een demping nabij locatie Laan van Rapijnen 30 in Linschoten met code HDSR758266.</meta:user-defined>
    <meta:user-defined meta:name="DCTERMS.W3CDTF/DCTERMS.available">2026-08-20</meta:user-defined>
    <meta:user-defined meta:name="DCTERMS.W3CDTF/OVERHEIDop.jaargang">2026</meta:user-defined>
    <meta:user-defined meta:name="OVERHEIDop.publicationIssue">21898</meta:user-defined>
    <meta:user-defined meta:name="OVERHEIDop.WsbID/DC.identifier">wsb-2026-21898</meta:user-defined>
    <meta:user-defined meta:name="OVERHEIDop.versieInformatie"/>
  </office:meta>
</office:document-meta>
</file>