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aanleggen van kabels en leidingen, nabij locatie Ruimtevaartbaan 7a te IJsselstein met code HDSR758098.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aanleggen van kabels en leidingen, nabij locatie Ruimtevaartbaan 7a te IJsselstein. Deze aanvraag is ontvangen op 17 augustus 2026 en geregistreerd onder zaak 758098.</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8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324</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aanleggen van kabels en leidingen, nabij locatie Ruimtevaartbaan 7a te IJsselstein met code HDSR758098.</meta:user-defined>
    <meta:user-defined meta:name="DCTERMS.W3CDTF/DCTERMS.available">2026-08-20</meta:user-defined>
    <meta:user-defined meta:name="DCTERMS.W3CDTF/OVERHEIDop.jaargang">2026</meta:user-defined>
    <meta:user-defined meta:name="OVERHEIDop.publicationIssue">21897</meta:user-defined>
    <meta:user-defined meta:name="OVERHEIDop.WsbID/DC.identifier">wsb-2026-21897</meta:user-defined>
    <meta:user-defined meta:name="OVERHEIDop.versieInformatie"/>
  </office:meta>
</office:document-meta>
</file>