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legaliseren van een object bij een waterkering nabij locatie Het Jaagpad 44 in Linschoten met code HDSR758097.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legaliseren van een object bij een waterkering nabij locatie Het Jaagpad 44 in Linschoten. Deze aanvraag is ontvangen op 17 augustus 2026 en geregistreerd onder zaak 758097.</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89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9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9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8325</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legaliseren van een object bij een waterkering nabij locatie Het Jaagpad 44 in Linschoten met code HDSR758097.</meta:user-defined>
    <meta:user-defined meta:name="DCTERMS.W3CDTF/DCTERMS.available">2026-08-20</meta:user-defined>
    <meta:user-defined meta:name="DCTERMS.W3CDTF/OVERHEIDop.jaargang">2026</meta:user-defined>
    <meta:user-defined meta:name="OVERHEIDop.publicationIssue">21895</meta:user-defined>
    <meta:user-defined meta:name="OVERHEIDop.WsbID/DC.identifier">wsb-2026-21895</meta:user-defined>
    <meta:user-defined meta:name="OVERHEIDop.versieInformatie"/>
  </office:meta>
</office:document-meta>
</file>