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Gaasperdammerweg 1B 1106GX Amsterdam - AGV - AGV2026-0038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Gaasperdammerweg 1B 1106GX Amsterdam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18-08-2026 12:36 en geregistreerd onder zaaknummer AGV2026-003817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8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817</meta:user-defined>
    <meta:user-defined meta:name="DCTERMS.abstract">Omgevingsvergunning Water, Liander N.V., ter hoogte van Gaasperdammerweg 1B in Amsterda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Gaasperdammerweg 1B 1106GX Amsterdam - AGV - AGV2026-003817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90</meta:user-defined>
    <meta:user-defined meta:name="OVERHEIDop.WsbID/DC.identifier">wsb-2026-21890</meta:user-defined>
    <meta:user-defined meta:name="OVERHEIDop.versieInformatie"/>
  </office:meta>
</office:document-meta>
</file>