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leggen van een waterleiding op de locatie bij Noordzijde 116c Bodegraven met code HDSR75826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leggen van een waterleiding op de locatie bij Noordzijde 116c Bodegraven. De melding is ontvangen op 18 augustus 2026 en geregistreerd onder zaak 758268.</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span text:style-name="nadrukvet"/></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HDSR Vergunningen</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Waterschap/DC.creator">Hoogheemraadschap De Stichtse Rijnlanden</meta:user-defined>
    <meta:user-defined meta:name="OVERHEIDop.Rubriek/DC.type">omgevingsmeld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27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leggen van een waterleiding op de locatie bij Noordzijde 116c Bodegraven met code HDSR758268</meta:user-defined>
    <meta:user-defined meta:name="DCTERMS.W3CDTF/DCTERMS.available">2026-08-20</meta:user-defined>
    <meta:user-defined meta:name="DCTERMS.W3CDTF/OVERHEIDop.jaargang">2026</meta:user-defined>
    <meta:user-defined meta:name="OVERHEIDop.publicationIssue">21888</meta:user-defined>
    <meta:user-defined meta:name="OVERHEIDop.WsbID/DC.identifier">wsb-2026-21888</meta:user-defined>
    <meta:user-defined meta:name="OVERHEIDop.versieInformatie"/>
  </office:meta>
</office:document-meta>
</file>