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Ontvangen informatieplicht voor het aanleggen van een dam met duiker op de locatie bij Nachtdijk 4 in Cothen met code HDSR757440.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informatieplicht ontvangen en deze voldoet aan de indieningsvereisten. De informatieplicht is ontvangen op 12 augustus 2026 en geregistreerd onder zaak 757440.</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HDSR Vergunningen.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8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273</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Ontvangen informatieplicht voor het aanleggen van een dam met duiker op de locatie bij Nachtdijk 4 in Cothen met code HDSR757440.</meta:user-defined>
    <meta:user-defined meta:name="DCTERMS.W3CDTF/DCTERMS.available">2026-08-20</meta:user-defined>
    <meta:user-defined meta:name="DCTERMS.W3CDTF/OVERHEIDop.jaargang">2026</meta:user-defined>
    <meta:user-defined meta:name="OVERHEIDop.publicationIssue">21887</meta:user-defined>
    <meta:user-defined meta:name="OVERHEIDop.WsbID/DC.identifier">wsb-2026-21887</meta:user-defined>
    <meta:user-defined meta:name="OVERHEIDop.versieInformatie"/>
  </office:meta>
</office:document-meta>
</file>