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verleend voor het aanpassen van het watersysteem binnen het beperkingengebied van het Reiderdiep nabij Wold I te Blauwestad aan InVra Plus B.V.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aanpassen van het watersysteem binnen het beperkingengebied van het Reiderdiep nabij Wold I te Blauwestad. De vergunning is geregistreerd met zaaknummer HAS2026_Z61979.</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29 septem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29 septem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8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voor een wateractiviteit verleend voor het aanpassen van het watersysteem binnen het beperkingengebied van het Reiderdiep nabij Wold I te Blauwestad aan InVra Plus B.V. – waterschap Hunze en Aa’s</meta:user-defined>
    <meta:user-defined meta:name="OVERHEIDop.datumEindeReactietermijn">2026-09-29</meta:user-defined>
    <meta:user-defined meta:name="OVERHEIDop.TilID/OVERHEIDop.terinzageleggingOP">til-2026-32984</meta:user-defined>
    <meta:user-defined meta:name="DCTERMS.W3CDTF/DCTERMS.available">2026-08-20</meta:user-defined>
    <meta:user-defined meta:name="DCTERMS.W3CDTF/OVERHEIDop.jaargang">2026</meta:user-defined>
    <meta:user-defined meta:name="OVERHEIDop.publicationIssue">21875</meta:user-defined>
    <meta:user-defined meta:name="OVERHEIDop.WsbID/DC.identifier">wsb-2026-21875</meta:user-defined>
    <meta:user-defined meta:name="OVERHEIDop.versieInformatie"/>
  </office:meta>
</office:document-meta>
</file>