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 nieuw lid algemeen bestuur geborgde zetel Natuurterreinen</text:p>
      <text:section text:name="regeling_id1-3-2" text:style-name="regeling">
        <text:section text:name="aanhef_id1-3-2-1" text:style-name="aanhef">
          <text:section text:name="preambule_id1-3-2-1-1" text:style-name="preambule">
            <text:p text:style-name="al">In het algemeen bestuur van Hoogheemraadschap Hollands Noorderkwartier zijn verschillende categorieën van belanghebbenden vertegenwoordigd. 26 bestuursleden van de categorie Ingezetenen van het algemeen bestuur worden gekozen via directe verkiezingen. De overige bestuursleden van de categorieën Ongebouwd en Natuurterreinen, in totaal 4 leden, worden benoemd door verschillende belangenorganisaties. Dit zijn de zogenaamde geborgde zetels.</text:p>
            <text:p text:style-name="al"/>
            <text:p text:style-name="al">De voorzitter van Hoogheemraadschap Hollands Noorderkwartier maakt bekend dat voor categorie Natuurterreinen <text:span text:style-name="nadrukcur">S. Giardina-van Kampen </text:span>is benoemd als lid van het algemeen bestuur. Zij vervangt aftredend bestuurslid F.H.A. de Boer.</text:p>
          </text:section>
        </text:section>
        <text:section text:name="regeling-tekst_id1-3-2-2" text:style-name="regeling-tekst"/>
        <text:section text:name="regeling-sluiting_id1-3-2-3" text:style-name="regeling-sluiting">
          <text:section text:name="slotformulering_id1-3-2-3-1" text:style-name="slotformulering">
            <text:p text:style-name="al"/>
          </text:section>
          <text:section text:name="ondertekening_id1-3-2-3-2">
            <text:p>De voorzitter van Hoogheemraadschap Hollands Noorderkwartier, ir. R.P.G. Bosma </text:p>
            <text:p><text:span text:style-name="ondertekening_naam"><text:span text:style-name="voornaam"/><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8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Hollands Noorderkwartier</meta:user-defined>
    <meta:user-defined meta:name="OVERHEID.Informatietype/DC.type">officiële publicatie</meta:user-defined>
    <meta:user-defined meta:name="OVERHEIDop.Rubriek/DC.type">overige overheidsinformatie</meta:user-defined>
    <meta:user-defined meta:name="OVERHEID.Waterschap/OVERHEID.authority">Hoogheemraadschap Hollands Noorderkwartier</meta:user-defined>
    <meta:user-defined meta:name="OVERHEID.Waterschap/DCTERMS.publisher">Hoogheemraadschap Hollands Noorderkwartier</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Benoeming nieuw lid algemeen bestuur geborgde zetel Natuurterreinen</meta:user-defined>
    <meta:user-defined meta:name="DCTERMS.W3CDTF/DCTERMS.available">2026-08-20</meta:user-defined>
    <meta:user-defined meta:name="DCTERMS.W3CDTF/OVERHEIDop.jaargang">2026</meta:user-defined>
    <meta:user-defined meta:name="OVERHEIDop.publicationIssue">21874</meta:user-defined>
    <meta:user-defined meta:name="OVERHEIDop.WsbID/DC.identifier">wsb-2026-21874</meta:user-defined>
    <meta:user-defined meta:name="OVERHEIDop.versieInformatie"/>
  </office:meta>
</office:document-meta>
</file>