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opstallen/bootstellingen/omheining (seizoengebruik Kustzeilvereniging Den Helder), ten zuiden strandslag Huisduinen in Huisduinen/Den Held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7-08-2026
				</text:p>
            <text:p text:style-name="common-al">
            <text:span text:style-name="nadrukvet"> Zaaknummer: </text:span> 2026081822676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8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822676</meta:user-defined>
    <meta:user-defined meta:name="DCTERMS.abstract">opstallen/bootstellingen/omheining (seizoengebruik Kustzeilvereniging Den Helder), ten zuiden strandslag Huisduinen in Huisduinen/Den Helder</meta:user-defined>
    <dc:language>nl</dc:language>
    <meta:user-defined meta:name="OVERHEIDop.locatietype/OVERHEIDop.gebiedsmarkering">Punt</meta:user-defined>
    <meta:user-defined meta:name="DC.title">Kennisgeving aanvraag vergunning voor opstallen/bootstellingen/omheining (seizoengebruik Kustzeilvereniging Den Helder), ten zuiden strandslag Huisduinen in Huisduinen/Den Helder</meta:user-defined>
    <meta:user-defined meta:name="DCTERMS.W3CDTF/DCTERMS.available">2026-08-20</meta:user-defined>
    <meta:user-defined meta:name="DCTERMS.W3CDTF/OVERHEIDop.jaargang">2026</meta:user-defined>
    <meta:user-defined meta:name="OVERHEIDop.publicationIssue">21873</meta:user-defined>
    <meta:user-defined meta:name="OVERHEIDop.WsbID/DC.identifier">wsb-2026-21873</meta:user-defined>
    <meta:user-defined meta:name="OVERHEIDop.versieInformatie"/>
  </office:meta>
</office:document-meta>
</file>