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uitvoeren van heiwerkzaamheden ter hoogte van Gemberpad (kavel 2) te Almer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uitvoeren van heiwerkzaamheden ter hoogte van Gemberpad (kavel 2) te Almere. De zaak is geregistreerd onder zaaknummer 1018986.</text:p>
            <text:p text:style-name="common-al">De omgevingsvergunning is op 18-08-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86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8986</meta:user-defined>
    <meta:user-defined meta:name="DCTERMS.abstract">aanvraag vergunning (W): uitvoeren heiwerkzaamheden, thv Gemberpad (kavel 2), Almere</meta:user-defined>
    <dc:language>nl</dc:language>
    <meta:user-defined meta:name="OVERHEIDop.locatietype/OVERHEIDop.gebiedsmarkering">Vlak</meta:user-defined>
    <meta:user-defined meta:name="DC.title">Waterschap Zuiderzeeland – kennisgeving omgevingsvergunning Omgevingswet voor het uitvoeren van heiwerkzaamheden ter hoogte van Gemberpad (kavel 2) te Almere.</meta:user-defined>
    <meta:user-defined meta:name="DCTERMS.W3CDTF/DCTERMS.available">2026-08-20</meta:user-defined>
    <meta:user-defined meta:name="DCTERMS.W3CDTF/OVERHEIDop.jaargang">2026</meta:user-defined>
    <meta:user-defined meta:name="OVERHEIDop.publicationIssue">21866</meta:user-defined>
    <meta:user-defined meta:name="OVERHEIDop.WsbID/DC.identifier">wsb-2026-21866</meta:user-defined>
    <meta:user-defined meta:name="OVERHEIDop.versieInformatie"/>
  </office:meta>
</office:document-meta>
</file>