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dempen van een watergang, ter hoogte van Gooimeerdijk-Oost/Agnieten te Almere (De Stichtsekan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dempen van een watergang, ter hoogte van Gooimeerdijk-Oost/Agnieten te Almere (De Stichtsekant). De zaak is geregistreerd onder zaaknummer 1019180.</text:p>
            <text:p text:style-name="common-al">De omgevingsvergunning is op 18-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8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180</meta:user-defined>
    <meta:user-defined meta:name="DCTERMS.abstract">aanvraag vergunning (W): dempen watergang, thv Gooimeerdijk-Oost/Agnieten, Almere (De Stichtsekant)</meta:user-defined>
    <dc:language>nl</dc:language>
    <meta:user-defined meta:name="OVERHEIDop.locatietype/OVERHEIDop.gebiedsmarkering">Vlak</meta:user-defined>
    <meta:user-defined meta:name="DC.title">Waterschap Zuiderzeeland – kennisgeving omgevingsvergunning Omgevingswet voor het dempen van een watergang, ter hoogte van Gooimeerdijk-Oost/Agnieten te Almere (De Stichtsekant).</meta:user-defined>
    <meta:user-defined meta:name="DCTERMS.W3CDTF/DCTERMS.available">2026-08-20</meta:user-defined>
    <meta:user-defined meta:name="DCTERMS.W3CDTF/OVERHEIDop.jaargang">2026</meta:user-defined>
    <meta:user-defined meta:name="OVERHEIDop.publicationIssue">21865</meta:user-defined>
    <meta:user-defined meta:name="OVERHEIDop.WsbID/DC.identifier">wsb-2026-21865</meta:user-defined>
    <meta:user-defined meta:name="OVERHEIDop.versieInformatie"/>
  </office:meta>
</office:document-meta>
</file>