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Ambtshalve wijziging maatwerkvoorschrift met kenmerk HDSR392946 voor een wateractiviteit voor het graven van tertiaire watergangen op de locatie bij Lopikerweg oost 102 in Lopik (code HDSR75739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aatwerkvoorschrift verleend, op grond van de bepalingen van de Omgevingswet en onderliggende besluiten en regeling, de waterschapsverordening, de Awb en de in hoofdstuk 3 vermelde overwegingen de verleende maatwerkvoorschriften d.d. 9 april 2024 met zaaknummer 392946 als volgt te wijzigen: </text:p>
            <text:p text:style-name="common-al">1. Tekening ‘Overzichtstekening Zaak HDSR 392946’ komt te vervallen. </text:p>
            <text:p text:style-name="common-al">2. Tekening ‘Revisietekening Zaak HDSR 757398’ wordt als bijlage aan de vergunning toegevoegd. </text:p>
            <text:p text:style-name="common-al">3. Tekening ‘Overzichtstekening waterschap Zaak HDSR 757398’ wordt als bijlage aan de vergunning toegevoegd.</text:p>
            <text:p text:style-name="common-al">Dit besluit is verzonden op 18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9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0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7398</meta:user-defined>
    <meta:user-defined meta:name="DCTERMS.abstract">Ambtshalve wijziging maatwerkvoorschrift met kenmerk HDSR392946 voor een wateractiviteit voor het graven van tertiaire watergangen op de locatie bij Lopikerweg oost 102 in Lopik</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Ambtshalve wijziging maatwerkvoorschrift met kenmerk HDSR392946 voor een wateractiviteit voor het graven van tertiaire watergangen op de locatie bij Lopikerweg oost 102 in Lopik (code HDSR757398)</meta:user-defined>
    <meta:user-defined meta:name="OVERHEIDop.datumEindeReactietermijn">2026-09-29</meta:user-defined>
    <meta:user-defined meta:name="OVERHEIDop.TilID/OVERHEIDop.terinzageleggingOP">til-2026-32970</meta:user-defined>
    <meta:user-defined meta:name="DCTERMS.W3CDTF/DCTERMS.available">2026-08-20</meta:user-defined>
    <meta:user-defined meta:name="DCTERMS.W3CDTF/OVERHEIDop.jaargang">2026</meta:user-defined>
    <meta:user-defined meta:name="OVERHEIDop.publicationIssue">21864</meta:user-defined>
    <meta:user-defined meta:name="OVERHEIDop.WsbID/DC.identifier">wsb-2026-21864</meta:user-defined>
    <meta:user-defined meta:name="OVERHEIDop.versieInformatie"/>
  </office:meta>
</office:document-meta>
</file>