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873 voor het uitvoeren van werkzaamheden ter hoogte van Wilhelminakade 77 te Waddinxve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graven binnen de kern- en beschermingszone van een regionale kering op minder dan 2 m afstand van het te keren water voor het aanbrengen van kabels en maken van lasgaten tegenover Wilhelminakade 77 te Waddinxve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30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85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5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873 voor het uitvoeren van werkzaamheden ter hoogte van Wilhelminakade 77 te Waddinxveen.</meta:user-defined>
    <meta:user-defined meta:name="OVERHEIDop.datumEindeReactietermijn">2026-09-30</meta:user-defined>
    <meta:user-defined meta:name="OVERHEIDop.TilID/OVERHEIDop.terinzageleggingOP">til-2026-32954</meta:user-defined>
    <meta:user-defined meta:name="DCTERMS.W3CDTF/DCTERMS.available">2026-08-20</meta:user-defined>
    <meta:user-defined meta:name="DCTERMS.W3CDTF/OVERHEIDop.jaargang">2026</meta:user-defined>
    <meta:user-defined meta:name="OVERHEIDop.publicationIssue">21859</meta:user-defined>
    <meta:user-defined meta:name="OVERHEIDop.WsbID/DC.identifier">wsb-2026-21859</meta:user-defined>
    <meta:user-defined meta:name="OVERHEIDop.versieInformatie"/>
  </office:meta>
</office:document-meta>
</file>