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plaatsen en verwijderen van een stuwput en duikers, ter hoogte van Watersnipweg en Goudvinklaan/Kievitsweg te Almere (fase 3).</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plaatsen en verwijderen van een stuwput en duikers, ter hoogte van Watersnipweg en Goudvinklaan/Kievitsweg te Almere (fase 3). De zaak is geregistreerd onder zaaknummer 1018757.</text:p>
            <text:p text:style-name="common-al">De omgevingsvergunning is op 18-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8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757</meta:user-defined>
    <meta:user-defined meta:name="DCTERMS.abstract">aanvraag vergunning (W): fase 3 plaatsen en verwijderen stuwput en duikers, thv Watersnipweg en Goudvinklaan/Kievitsweg, Almere</meta:user-defined>
    <dc:language>nl</dc:language>
    <meta:user-defined meta:name="OVERHEIDop.locatietype/OVERHEIDop.gebiedsmarkering">Vlak</meta:user-defined>
    <meta:user-defined meta:name="DC.title">Waterschap Zuiderzeeland – kennisgeving omgevingsvergunning Omgevingswet voor  het plaatsen en verwijderen van een stuwput en duikers, ter hoogte van Watersnipweg en Goudvinklaan/Kievitsweg te Almere (fase 3).</meta:user-defined>
    <meta:user-defined meta:name="DCTERMS.W3CDTF/DCTERMS.available">2026-08-20</meta:user-defined>
    <meta:user-defined meta:name="DCTERMS.W3CDTF/OVERHEIDop.jaargang">2026</meta:user-defined>
    <meta:user-defined meta:name="OVERHEIDop.publicationIssue">21857</meta:user-defined>
    <meta:user-defined meta:name="OVERHEIDop.WsbID/DC.identifier">wsb-2026-21857</meta:user-defined>
    <meta:user-defined meta:name="OVERHEIDop.versieInformatie"/>
  </office:meta>
</office:document-meta>
</file>