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 Nieuwe aanvraag omgevingsvergunning voor een wateractiviteit voor het uitvoeren van diverse activiteiten ten behoeve van de uitbreiding van het transformatorstation Breukelen-Kortrijk, nabij Stationsweg 105 te Breukelen met code HDSR75677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uitvoeren van diverse activiteiten ten behoeve van de uitbreiding van het transformatorstation Breukelen-Kortrijk waaronder: 1. Toepassen van grond of baggerspecie in een oppervlaktewaterlichaam 2. Graven. Deze aanvraag is ontvangen op 7 augustus 2026 en geregistreerd onder zaak 756771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 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://www.hdsr.nl/vergunningen/" xlink:type="simple">www.hdsr.nl/vergunningen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common-al">Houten, 20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8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HDSR756771</meta:user-defined>
    <meta:user-defined meta:name="DCTERMS.abstract">Nieuwe aanvraag omgevingsvergunning voor een wateractiviteit voor het uitvoeren van diverse activiteiten ten behoeve van de uitbreiding van het transformatorstation Breukelen-Kortrijk, nabij Stationsweg 105 te Breukelen.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Hoogheemraadschap De Stichtse Rijnlanden – Nieuwe aanvraag omgevingsvergunning voor een wateractiviteit voor het uitvoeren van diverse activiteiten ten behoeve van de uitbreiding van het transformatorstation Breukelen-Kortrijk, nabij Stationsweg 105 te Breukelen met code HDSR756771.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848</meta:user-defined>
    <meta:user-defined meta:name="OVERHEIDop.WsbID/DC.identifier">wsb-2026-21848</meta:user-defined>
    <meta:user-defined meta:name="OVERHEIDop.versieInformatie"/>
  </office:meta>
</office:document-meta>
</file>