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verleend voor het wijzigen van het Molenpad en het aanpassen van twee kunstwerken binnen het beperkingengebied waterkering Foxhol aan Thimaro B.V.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wijzigen van het Molenpad en het aanpassen van twee kunstwerken binnen het beperkingegebied waterkering Foxhol. De vergunning is geregistreerd met zaaknummer HAS2026_Z62006.</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29 septem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29 septem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8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voor een wateractiviteit verleend voor het wijzigen van het Molenpad en het aanpassen van twee kunstwerken binnen het beperkingengebied waterkering Foxhol aan Thimaro B.V. – waterschap Hunze en Aa’s</meta:user-defined>
    <meta:user-defined meta:name="OVERHEIDop.datumEindeReactietermijn">2026-09-29</meta:user-defined>
    <meta:user-defined meta:name="OVERHEIDop.TilID/OVERHEIDop.terinzageleggingOP">til-2026-32929</meta:user-defined>
    <meta:user-defined meta:name="DCTERMS.W3CDTF/DCTERMS.available">2026-08-20</meta:user-defined>
    <meta:user-defined meta:name="DCTERMS.W3CDTF/OVERHEIDop.jaargang">2026</meta:user-defined>
    <meta:user-defined meta:name="OVERHEIDop.publicationIssue">21842</meta:user-defined>
    <meta:user-defined meta:name="OVERHEIDop.WsbID/DC.identifier">wsb-2026-21842</meta:user-defined>
    <meta:user-defined meta:name="OVERHEIDop.versieInformatie"/>
  </office:meta>
</office:document-meta>
</file>