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het organiseren van roeiwedstrijd Jeugd Regio Zuid Nederland op zondag 13 september 2026.</text:p>
      <text:section text:name="zakelijke-mededeling_id1-3-2" text:style-name="zakelijke-mededeling">
        <text:section text:name="zakelijke-mededeling-tekst_id1-3-2-1" text:style-name="zakelijke-mededeling-tekst">
          <text:section text:name="tekst_id1-3-2-1-1" text:style-name="tekst">
            <text:p text:style-name="common-al">Besluitnummer 1062368 ingevolge het Binnenvaartpolitiereglement en de Scheepvaartverkeerswet bekend gemaakt op 18 augustus 2026 voor het organiseren van evenement “roeiwedstrijd Jeugd Regio Zuid Nederland” op zondag 13 september 2026 en het hiervoor tijdelijk stremmen van het scheepvaartverkeer tussen 10:00 uur en 17:00 uur op vaarweg De Mark (km 2,8 – km 4,5) in de gemeenten Breda en Drimmelen.</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19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het team Vergunningen via e-ma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20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183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3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3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Punt</meta:user-defined>
    <meta:user-defined meta:name="DC.title">Watervergunning van waterschap Brabantse Delta voor het organiseren van roeiwedstrijd Jeugd Regio Zuid Nederland op zondag 13 september 2026.</meta:user-defined>
    <meta:user-defined meta:name="DCTERMS.W3CDTF/DCTERMS.available">2026-08-20</meta:user-defined>
    <meta:user-defined meta:name="DCTERMS.W3CDTF/OVERHEIDop.jaargang">2026</meta:user-defined>
    <meta:user-defined meta:name="OVERHEIDop.externeBijlage">Besluit 1062368|exb-2026-29422</meta:user-defined>
    <meta:user-defined meta:name="OVERHEIDop.externeBijlage">06521043315-A|exb-2026-29423</meta:user-defined>
    <meta:user-defined meta:name="OVERHEIDop.externeBijlage">06521043315-C|exb-2026-29424</meta:user-defined>
    <meta:user-defined meta:name="OVERHEIDop.publicationIssue">21835</meta:user-defined>
    <meta:user-defined meta:name="OVERHEIDop.WsbID/DC.identifier">wsb-2026-21835</meta:user-defined>
    <meta:user-defined meta:name="OVERHEIDop.versieInformatie"/>
  </office:meta>
</office:document-meta>
</file>