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6171 voor diverse werkzaamheden ter hoogte van de Europaweg te Leiden. </text:p>
      <text:section text:name="zakelijke-mededeling_id1-3-2" text:style-name="zakelijke-mededeling">
        <text:section text:name="zakelijke-mededeling-tekst_id1-3-2-1" text:style-name="zakelijke-mededeling-tekst">
          <text:section text:name="tekst_id1-3-2-1-1" text:style-name="tekst">
            <text:p text:style-name="common-al">Het hoogheemraadschap van Rijnland (hierna: Rijnland) heeft een omgevingsvergunning voor een wateractiviteit verleend. Rijnland geeft hiermee toestemming voor het aanbrengen van 1748 m2 extra hard oppervlak afwaterend naar de boezem, het dempen van 1614 m2 boezemwater en het graven van de Vrouwenvaart, zijnde belangrijk water; Het gebruik maken van 970 m2 boezemwater van de BRC ter compensatie ven het te dempen water, de toename aan verhard oppervlak en om te voldoen aan de 90 mm regel; Het aanbrengen van 6354 m2 extra hard oppervlak afwaterend naar de Oostvliet-, Hof- en Spekpolder, het dempen van 3655 m2 polderwater en het graven van belangrijk water; Het aanbrengen van een duiker langer dan 15 m en de Ecoduiker; De aanleg van PE100 SDR 11 HWA-afvoer Ø 280 mm en PVC HWA-afvoer Ø 375 mm met kolken binnen de kern- en beschermingszone van regionale keringen bij de Europaweg te Leiden.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text:p>
            <text:p text:style-name="common-al"> U kunt Rijnland tot 30 september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text:p>
            <text:p text:style-name="common-al"/>
            <text:p text:style-name="common-al"> Wilt u meer informatie ontvangen?</text:p>
            <text:p text:style-name="last-al"> 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183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3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3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Weg</meta:user-defined>
    <meta:user-defined meta:name="DC.title">Publicatie Toestemming 526171 voor diverse werkzaamheden ter hoogte van de Europaweg te Leiden.</meta:user-defined>
    <meta:user-defined meta:name="OVERHEIDop.datumEindeReactietermijn">2026-09-30</meta:user-defined>
    <meta:user-defined meta:name="OVERHEIDop.TilID/OVERHEIDop.terinzageleggingOP">til-2026-32900</meta:user-defined>
    <meta:user-defined meta:name="DCTERMS.W3CDTF/DCTERMS.available">2026-08-20</meta:user-defined>
    <meta:user-defined meta:name="DCTERMS.W3CDTF/OVERHEIDop.jaargang">2026</meta:user-defined>
    <meta:user-defined meta:name="OVERHEIDop.publicationIssue">21834</meta:user-defined>
    <meta:user-defined meta:name="OVERHEIDop.WsbID/DC.identifier">wsb-2026-21834</meta:user-defined>
    <meta:user-defined meta:name="OVERHEIDop.versieInformatie"/>
  </office:meta>
</office:document-meta>
</file>