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aanleggen en tijdelijk behouden van een kreeftensleuf nabij Warkenseweg in Warnsve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aanleggen en tijdelijk behouden van een kreeftensleuf </text:p>
            <text:p text:style-name="common-al">Locatie: Warkenseweg Warnsveld</text:p>
            <text:p text:style-name="common-al">Zaaknummer: DSO2026081200832</text:p>
            <text:p text:style-name="common-al">Datum bekendmaking besluit: 18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83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3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3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Punt</meta:user-defined>
    <meta:user-defined meta:name="DC.title">Verleende omgevingsvergunning wateractiviteit voor het aanleggen en tijdelijk behouden van een kreeftensleuf nabij Warkenseweg in Warnsveld.</meta:user-defined>
    <meta:user-defined meta:name="DCTERMS.W3CDTF/DCTERMS.available">2026-08-20</meta:user-defined>
    <meta:user-defined meta:name="DCTERMS.W3CDTF/OVERHEIDop.jaargang">2026</meta:user-defined>
    <meta:user-defined meta:name="OVERHEIDop.publicationIssue">21833</meta:user-defined>
    <meta:user-defined meta:name="OVERHEIDop.WsbID/DC.identifier">wsb-2026-21833</meta:user-defined>
    <meta:user-defined meta:name="OVERHEIDop.versieInformatie"/>
  </office:meta>
</office:document-meta>
</file>