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het Laarspad - Roggeveld te Gilz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12 augustus 2026 met registratienummer 06521061949 voor het aanpassen van een duiker in a-water Horstloop - de laars (OVK01668) en het hebben en behouden van objecten in de beschermingszone van dit a-water ten zuiden van de kruising tussen het Laarspad en het Roggeveld te Gilze. Indien u meer informatie wenst over de aanvraag kunt u contact opnemen via vergunningen@brabantsedelta.nl.</text:p>
            <text:p text:style-name="common-al"/>
            <text:p text:style-name="last-al">Breda, 2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18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het Laarspad - Roggeveld te Gilze.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831</meta:user-defined>
    <meta:user-defined meta:name="OVERHEIDop.WsbID/DC.identifier">wsb-2026-21831</meta:user-defined>
    <meta:user-defined meta:name="OVERHEIDop.versieInformatie"/>
  </office:meta>
</office:document-meta>
</file>