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uitvoeren van waterhuishoudkundige werkzaamheden ter hoogte van de Zeelandweg Oost 4 te Steenbergen.</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17 augustus 2026 met registratienummer 06521062162 voor het plaatsen van een aanbouw en het verwijderen van een bouwwerk tegen het profiel van vrije ruimte aan het binnentalud van de westelijke regionale waterkering langs de Steenbergsche Haven (DWK00602), ter hoogte van Zeelandweg Oost 4 te Steenbergen. Indien u meer informatie wenst over de aanvraag kunt u contact opnemen via vergunningen@brabantsedelta.nl.</text:p>
            <text:p text:style-name="common-al"/>
            <text:p text:style-name="last-al">Breda,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8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Aanvraag watervergunning van waterschap Brabantse Delta voor het uitvoeren van waterhuishoudkundige werkzaamheden ter hoogte van de Zeelandweg Oost 4 te Steenbergen.</meta:user-defined>
    <meta:user-defined meta:name="DCTERMS.W3CDTF/DCTERMS.available">2026-08-20</meta:user-defined>
    <meta:user-defined meta:name="DCTERMS.W3CDTF/OVERHEIDop.jaargang">2026</meta:user-defined>
    <meta:user-defined meta:name="OVERHEIDop.publicationIssue">21830</meta:user-defined>
    <meta:user-defined meta:name="OVERHEIDop.WsbID/DC.identifier">wsb-2026-21830</meta:user-defined>
    <meta:user-defined meta:name="OVERHEIDop.versieInformatie"/>
  </office:meta>
</office:document-meta>
</file>