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680 voor het opzetten van een weilanddepot op een agrarisch perceel waarbij overig water tijdelijk wordt gedempt tussen de J.C. Hoogendoornlaan en de Toegangswetering te Alphen aan den Rij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voor het opzetten van een weilanddepot op een agrarisch perceel met perceelnummer 768 tussen de J.C. Hoogendoornlaan (noord) en de Toegangswetering (zuid).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1680 voor het opzetten van een weilanddepot op een agrarisch perceel waarbij overig water tijdelijk wordt gedempt tussen de J.C. Hoogendoornlaan en de Toegangswetering te Alphen aan den Rijn.</meta:user-defined>
    <meta:user-defined meta:name="OVERHEIDop.datumEindeReactietermijn">2026-09-30</meta:user-defined>
    <meta:user-defined meta:name="OVERHEIDop.TilID/OVERHEIDop.terinzageleggingOP">til-2026-32885</meta:user-defined>
    <meta:user-defined meta:name="DCTERMS.W3CDTF/DCTERMS.available">2026-08-20</meta:user-defined>
    <meta:user-defined meta:name="DCTERMS.W3CDTF/OVERHEIDop.jaargang">2026</meta:user-defined>
    <meta:user-defined meta:name="OVERHEIDop.publicationIssue">21824</meta:user-defined>
    <meta:user-defined meta:name="OVERHEIDop.WsbID/DC.identifier">wsb-2026-21824</meta:user-defined>
    <meta:user-defined meta:name="OVERHEIDop.versieInformatie"/>
  </office:meta>
</office:document-meta>
</file>