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Anklaarseweg 113 te Apeld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tijdelijk veranderen van het talud, het aanleggen van rijplaten en het aanleggen van een hekwerk langs een oppervlaktewaterlichaam A nabij Anklaarseweg 113 te Apeldoorn.</text:p>
            <text:p text:style-name="common-al">De vergunning is verzonden op 18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20 augustus 2026 tot en met 1 okto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354.</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mevrouw Kasper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7-0354/D2026-08-0388</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20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8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7-0354/D2026-08-0388</meta:user-defined>
    <meta:user-defined meta:name="DCTERMS.abstract">Omgevingsvergunning voor een wateractiviteit voor het tijdelijk veranderen van het talud, het aanleggen van rijplaten en het aanleggen van een hekwerk langs een oppervlaktewaterlichaam A nabij Anklaarseweg 113 te Apeldoorn.</meta:user-defined>
    <dc:language>nl</dc:language>
    <meta:user-defined meta:name="OVERHEIDop.locatietype/OVERHEIDop.gebiedsmarkering">Vlak</meta:user-defined>
    <meta:user-defined meta:name="DC.title">Bekendmaking omgevingsvergunning voor een wateractiviteit nabij Anklaarseweg 113 te Apeldoorn</meta:user-defined>
    <meta:user-defined meta:name="DCTERMS.W3CDTF/DCTERMS.available">2026-08-20</meta:user-defined>
    <meta:user-defined meta:name="DCTERMS.W3CDTF/OVERHEIDop.jaargang">2026</meta:user-defined>
    <meta:user-defined meta:name="OVERHEIDop.publicationIssue">21816</meta:user-defined>
    <meta:user-defined meta:name="OVERHEIDop.WsbID/DC.identifier">wsb-2026-21816</meta:user-defined>
    <meta:user-defined meta:name="OVERHEIDop.versieInformatie"/>
  </office:meta>
</office:document-meta>
</file>