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de Paandijksestraat te Rijsber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17 augustus 2026 met registratienummer 06521062586 voor het gedeeltelijk dempen van B-wateren OWL33539, OWL33541 en OWL33852 ter hoogte van de Paandijksestraat te Rijsbergen ten behoeve van het efficiënter telen van gewassen op de grond. Indien u meer informatie wenst over de aanvraag kunt u contact opnemen via vergunningen@brabantsedelta.nl.</text:p>
            <text:p text:style-name="common-al"/>
            <text:p text:style-name="last-al">Breda, 2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18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Punt</meta:user-defined>
    <meta:user-defined meta:name="DC.title">Aanvraag watervergunning van waterschap Brabantse Delta voor het uitvoeren van waterhuishoudkundige werkzaamheden ter hoogte van de Paandijksestraat te Rijsbergen.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815</meta:user-defined>
    <meta:user-defined meta:name="OVERHEIDop.WsbID/DC.identifier">wsb-2026-21815</meta:user-defined>
    <meta:user-defined meta:name="OVERHEIDop.versieInformatie"/>
  </office:meta>
</office:document-meta>
</file>