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aanleggen van 19 gesloten bodemenergiesystemen in de beschermingszone van de primaire waterkering ter plaatse van Veersteeg 9 te Kerkdriel</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aanleggen van 19 gesloten bodemenergiesystemen in de beschermingszone van de primaire waterkering ter plaatse van Veersteeg 9 te Kerkdriel. 
</text:p>
            <text:p text:style-name="common-al">Zaaknummer: 331981
</text:p>
            <text:p text:style-name="common-al">DSO verzoeknummer: 2026051200929
</text:p>
            <text:p text:style-name="common-al">Start bezwaartermijn: 19-08-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80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0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0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331981</meta:user-defined>
    <meta:user-defined meta:name="DCTERMS.abstract">het aanleggen van 19 gesloten bodemenergiesystemen in de beschermingszone van de primaire waterkering ter plaatse van Veersteeg 9 te Kerkdriel</meta:user-defined>
    <dc:language>nl</dc:language>
    <meta:user-defined meta:name="OVERHEIDop.locatietype/OVERHEIDop.gebiedsmarkering">Vlak</meta:user-defined>
    <meta:user-defined meta:name="DC.title">Waterschap Rivierenland - verlenen omgevingsvergunning voor het aanleggen van 19 gesloten bodemenergiesystemen in de beschermingszone van de primaire waterkering ter plaatse van Veersteeg 9 te Kerkdriel</meta:user-defined>
    <meta:user-defined meta:name="DCTERMS.W3CDTF/DCTERMS.available">2026-08-20</meta:user-defined>
    <meta:user-defined meta:name="DCTERMS.W3CDTF/OVERHEIDop.jaargang">2026</meta:user-defined>
    <meta:user-defined meta:name="OVERHEIDop.publicationIssue">21807</meta:user-defined>
    <meta:user-defined meta:name="OVERHEIDop.WsbID/DC.identifier">wsb-2026-21807</meta:user-defined>
    <meta:user-defined meta:name="OVERHEIDop.versieInformatie"/>
  </office:meta>
</office:document-meta>
</file>