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wijzigen van een vlonder ter plaatse van De Rik 11 in Briell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7-08-2026 en geregistreerd onder zaaknummer  VTH202608-027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80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0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0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79</meta:user-defined>
    <meta:user-defined meta:name="DCTERMS.abstract">het wijzigen van een vlonder ter plaatse van De Rik 11 in Briell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wijzigen van een vlonder ter plaatse van De Rik 11 in Brielle</meta:user-defined>
    <meta:user-defined meta:name="DCTERMS.W3CDTF/DCTERMS.available">2026-08-20</meta:user-defined>
    <meta:user-defined meta:name="DCTERMS.W3CDTF/OVERHEIDop.jaargang">2026</meta:user-defined>
    <meta:user-defined meta:name="OVERHEIDop.publicationIssue">21803</meta:user-defined>
    <meta:user-defined meta:name="OVERHEIDop.WsbID/DC.identifier">wsb-2026-21803</meta:user-defined>
    <meta:user-defined meta:name="OVERHEIDop.versieInformatie"/>
  </office:meta>
</office:document-meta>
</file>