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aanleggen van een dam met duiker, Oud Kolland Oost, nabij locatie Lekdijk 10a te Amerongen met code HDSR757928.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aanleggen van een dam met duiker, Oud Kolland Oost, nabij locatie Lekdijk 10a te Amerongen. Deze aanvraag is ontvangen op 14 augustus 2026 en geregistreerd onder zaak 757928.</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9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79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226</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aanleggen van een dam met duiker, Oud Kolland Oost, nabij locatie Lekdijk 10a te Amerongen met code HDSR757928.</meta:user-defined>
    <meta:user-defined meta:name="DCTERMS.W3CDTF/DCTERMS.available">2026-08-19</meta:user-defined>
    <meta:user-defined meta:name="DCTERMS.W3CDTF/OVERHEIDop.jaargang">2026</meta:user-defined>
    <meta:user-defined meta:name="OVERHEIDop.publicationIssue">21791</meta:user-defined>
    <meta:user-defined meta:name="OVERHEIDop.WsbID/DC.identifier">wsb-2026-21791</meta:user-defined>
    <meta:user-defined meta:name="OVERHEIDop.versieInformatie"/>
  </office:meta>
</office:document-meta>
</file>