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tijdelijk onttrekken en retourneren van grondwater ten behoeve van aanleg nevengeul in Waal uiterwaarden van Heerewaarden en aanbrengen tijdelijke retourbronn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tijdelijk onttrekken en retourneren van grondwater ten behoeve van aanleg nevengeul in Waal uiterwaarden van Heerewaarden en aanbrengen tijdelijke retourbronnen. 
</text:p>
            <text:p text:style-name="common-al">Zaaknummer: 314106
</text:p>
            <text:p text:style-name="common-al">DSO verzoeknummer: 2025121701619
</text:p>
            <text:p text:style-name="common-al">Start bezwaartermijn: 18-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7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14106</meta:user-defined>
    <meta:user-defined meta:name="DCTERMS.abstract">tijdelijk onttrekken en retourneren van grondwater tbv aanleg nevengeul in Waal uiterwaarden van Heerewaarden en aanbrengen tijdelijke retourbronnen</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tijdelijk onttrekken en retourneren van grondwater ten behoeve van aanleg nevengeul in Waal uiterwaarden van Heerewaarden en aanbrengen tijdelijke retourbronnen</meta:user-defined>
    <meta:user-defined meta:name="DCTERMS.W3CDTF/DCTERMS.available">2026-08-19</meta:user-defined>
    <meta:user-defined meta:name="DCTERMS.W3CDTF/OVERHEIDop.jaargang">2026</meta:user-defined>
    <meta:user-defined meta:name="OVERHEIDop.publicationIssue">21789</meta:user-defined>
    <meta:user-defined meta:name="OVERHEIDop.WsbID/DC.identifier">wsb-2026-21789</meta:user-defined>
    <meta:user-defined meta:name="OVERHEIDop.versieInformatie"/>
  </office:meta>
</office:document-meta>
</file>