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162 voor het dempen van overig oppervlaktewater ter plaatse van Rietwijkerdwarsweg 2D te Aals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Het dempen van ongeveer 370 m2 oppervlaktewater in de kernzone van overig oppervlaktewater ter plaatse van de kadastrale percelen AMR03, sectie A met perceelnummers: 3721, 3598, 3780, 3736, 3779 en 3737, 40 meter westelijk van de Rietwijkerdwarsweg 2D in de gemeente Aalsmeer.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7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162 voor het dempen van overig oppervlaktewater ter plaatse van Rietwijkerdwarsweg 2D te Aalsmeer.</meta:user-defined>
    <meta:user-defined meta:name="OVERHEIDop.datumEindeReactietermijn">2026-09-29</meta:user-defined>
    <meta:user-defined meta:name="OVERHEIDop.TilID/OVERHEIDop.terinzageleggingOP">til-2026-32811</meta:user-defined>
    <meta:user-defined meta:name="DCTERMS.W3CDTF/DCTERMS.available">2026-08-19</meta:user-defined>
    <meta:user-defined meta:name="DCTERMS.W3CDTF/OVERHEIDop.jaargang">2026</meta:user-defined>
    <meta:user-defined meta:name="OVERHEIDop.publicationIssue">21779</meta:user-defined>
    <meta:user-defined meta:name="OVERHEIDop.WsbID/DC.identifier">wsb-2026-21779</meta:user-defined>
    <meta:user-defined meta:name="OVERHEIDop.versieInformatie"/>
  </office:meta>
</office:document-meta>
</file>