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lengen van reeds verleende vergunning DSO2025052300563, betreffende onttrekken en lozen van grondwater t.b.v. aanleg drinkwatertransportleiding Ellecom - Doesburg</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7 augustus 2026 en geregistreerd onder zaaknummer DSO2026081701043.</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77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aanvraag omgevingsvergunning voor het verlengen van reeds verleende vergunning DSO2025052300563, betreffende onttrekken en lozen van grondwater t.b.v. aanleg drinkwatertransportleiding Ellecom - Doesburg</meta:user-defined>
    <meta:user-defined meta:name="DCTERMS.W3CDTF/DCTERMS.available">2026-08-19</meta:user-defined>
    <meta:user-defined meta:name="DCTERMS.W3CDTF/OVERHEIDop.jaargang">2026</meta:user-defined>
    <meta:user-defined meta:name="OVERHEIDop.publicationIssue">21773</meta:user-defined>
    <meta:user-defined meta:name="OVERHEIDop.WsbID/DC.identifier">wsb-2026-21773</meta:user-defined>
    <meta:user-defined meta:name="OVERHEIDop.versieInformatie"/>
  </office:meta>
</office:document-meta>
</file>