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oemingsbesluit in verband met opengevallen plaats algemeen bestuur</text:p>
      <text:section text:name="regeling_id1-3-2" text:style-name="regeling">
        <text:section text:name="aanhef_id1-3-2-1" text:style-name="aanhef">
          <text:section text:name="preambule_id1-3-2-1-1" text:style-name="preambule">
            <text:p text:style-name="al">De voorzitter van het centraal stembureau van het Hoogheemraadschap Hollands Noorderkwartier is door de voorzitter van het algemeen bestuur geïnformeerd over het feit dat de heer N.S.L Heijne te Heerhugowaard ontslag neemt als lid. N.S.L Heijne maakte deel uit van de lijst Water Natuurlijk.</text:p>
            <text:p text:style-name="al"/>
            <text:p text:style-name="al">Volgens artikel W 2 van de Kieswet wordt de volgende kandidaten buiten beschouwing gelaten voor benoemingen omdat zij van de benoeming af hebben gezien: A.K wildschut (nr. 4 op de kieslijst), A. Verburg (nr. 6 op de kieslijst).</text:p>
            <text:p text:style-name="al"/>
            <text:p text:style-name="al">Overeenkomstig artikel W1 van de Kieswet, benoemt de voorzitter van het centraal stembureau een vervanger voor de plaats die is opengevallen als gevolg van het genomen ontslag. Volgens artikel W1 van de Kieswet komt de heer T. Schuhmacher te Heerhugowaard thans in aanmerking voor benoeming.</text:p>
            <text:p text:style-name="al"/>
            <text:p text:style-name="al">De voorzitter van het centraal stembureau verklaart de heer T. Schuhmacher te Heerhugowaard thans benoemd tot lid van het algemeen bestuur van het Hoogheemraadschap Hollands Noorderkwartier.</text:p>
            <text:p text:style-name="al"/>
            <text:p text:style-name="al">Plaats: Heerhugowaard</text:p>
            <text:p text:style-name="al">Datum: 13 juli 2026</text:p>
            <text:p text:style-name="al"/>
            <text:p text:style-name="al">De plaatsvervangend voorzitter van het centraal stembureau van het Hoogheemraadschap Hollands Noorderkwartier,</text:p>
            <text:p text:style-name="al">M.J. Kuipers</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7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Hollands Noorderkwartier</meta:user-defined>
    <meta:user-defined meta:name="OVERHEID.Informatietype/DC.type">officiële publicatie</meta:user-defined>
    <meta:user-defined meta:name="OVERHEIDop.Rubriek/DC.type">overige overheidsinformatie</meta:user-defined>
    <meta:user-defined meta:name="OVERHEID.Waterschap/OVERHEID.authority">Hoogheemraadschap Hollands Noorderkwartier</meta:user-defined>
    <meta:user-defined meta:name="OVERHEID.Waterschap/DCTERMS.publisher">Hoogheemraadschap Hollands Noorderkwartier</meta:user-defined>
    <meta:user-defined meta:name="OVERHEID.TaxonomieBeleidsagendaDecentraal/OVERHEID.category">Bestuur | Organisatie en beleid</meta:user-defined>
    <meta:user-defined meta:name="OVERHEIDop.referentienummer">26.0977026</meta:user-defined>
    <dc:language>nl</dc:language>
    <meta:user-defined meta:name="OVERHEIDop.locatietype/OVERHEIDop.gebiedsmarkering">Vlak</meta:user-defined>
    <meta:user-defined meta:name="DC.title">Benoemingsbesluit in verband met opengevallen plaats algemeen bestuur</meta:user-defined>
    <meta:user-defined meta:name="DCTERMS.W3CDTF/DCTERMS.available">2026-08-19</meta:user-defined>
    <meta:user-defined meta:name="DCTERMS.W3CDTF/OVERHEIDop.jaargang">2026</meta:user-defined>
    <meta:user-defined meta:name="OVERHEIDop.publicationIssue">21767</meta:user-defined>
    <meta:user-defined meta:name="OVERHEIDop.WsbID/DC.identifier">wsb-2026-21767</meta:user-defined>
    <meta:user-defined meta:name="OVERHEIDop.versieInformatie"/>
  </office:meta>
</office:document-meta>
</file>