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oemingsbesluit in verband met opengevallen plaats algemeen bestuur</text:p>
      <text:section text:name="regeling_id1-3-2" text:style-name="regeling">
        <text:section text:name="aanhef_id1-3-2-1" text:style-name="aanhef">
          <text:section text:name="preambule_id1-3-2-1-1" text:style-name="preambule">
            <text:p text:style-name="al">De voorzitter van het centraal stembureau van het Hoogheemraadschap Hollands Noorderkwartier is door de voorzitter van het algemeen bestuur geïnformeerd over het feit dat mevrouw S.G.C. Hak te Hoorn ontslag neemt als lid. S.G.C Hak maakte deel uit van de lijst VVD.</text:p>
            <text:p text:style-name="al"/>
            <text:p text:style-name="al">Volgens artikel W 2 van de Kieswet wordt de volgende kandidaat buiten beschouwing gelaten voor benoemingen omdat hij van de benoeming af heeft gezien: J.H. Swaag (nr. 4 op de kieslijst).</text:p>
            <text:p text:style-name="al"/>
            <text:p text:style-name="al">Overeenkomstig artikel W1 van de Kieswet, benoemt de voorzitter van het centraal stembureau een vervanger voor de plaats die is opengevallen als gevolg van het genomen ontslag. Volgens artikel W1 van de Kieswet komt mevrouw T.M.C. van Raaij te Hoorn thans in aanmerking voor benoeming.</text:p>
            <text:p text:style-name="al"/>
            <text:p text:style-name="al">De voorzitter van het centraal stembureau verklaart mevrouw T.M.C. van Raaij te Hoorn thans benoemd tot lid van het algemeen bestuur van het Hoogheemraadschap Hollands Noorderkwartier.</text:p>
            <text:p text:style-name="al"/>
            <text:p text:style-name="al">Plaats: Heerhugowaard</text:p>
            <text:p text:style-name="al">Datum: 27 juli 2026</text:p>
            <text:p text:style-name="al">De plaatsvervangend voorzitter van het centraal stembureau van het Hoogheemraadschap Hollands Noorderkwartier,</text:p>
            <text:p text:style-name="al">M.J. Kuipers</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7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Hollands Noorderkwartier</meta:user-defined>
    <meta:user-defined meta:name="OVERHEID.Informatietype/DC.type">officiële publicatie</meta:user-defined>
    <meta:user-defined meta:name="OVERHEIDop.Rubriek/DC.type">overige overheidsinformatie</meta:user-defined>
    <meta:user-defined meta:name="OVERHEID.Waterschap/OVERHEID.authority">Hoogheemraadschap Hollands Noorderkwartier</meta:user-defined>
    <meta:user-defined meta:name="OVERHEID.Waterschap/DCTERMS.publisher">Hoogheemraadschap Hollands Noorderkwartier</meta:user-defined>
    <meta:user-defined meta:name="OVERHEID.TaxonomieBeleidsagendaDecentraal/OVERHEID.category">Bestuur | Organisatie en beleid</meta:user-defined>
    <meta:user-defined meta:name="OVERHEIDop.referentienummer">26.0992556</meta:user-defined>
    <dc:language>nl</dc:language>
    <meta:user-defined meta:name="OVERHEIDop.locatietype/OVERHEIDop.gebiedsmarkering">Vlak</meta:user-defined>
    <meta:user-defined meta:name="DC.title">Benoemingsbesluit in verband met opengevallen plaats algemeen bestuur</meta:user-defined>
    <meta:user-defined meta:name="DCTERMS.W3CDTF/DCTERMS.available">2026-08-19</meta:user-defined>
    <meta:user-defined meta:name="DCTERMS.W3CDTF/OVERHEIDop.jaargang">2026</meta:user-defined>
    <meta:user-defined meta:name="OVERHEIDop.publicationIssue">21766</meta:user-defined>
    <meta:user-defined meta:name="OVERHEIDop.WsbID/DC.identifier">wsb-2026-21766</meta:user-defined>
    <meta:user-defined meta:name="OVERHEIDop.versieInformatie"/>
  </office:meta>
</office:document-meta>
</file>