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bels en leidingen, MeMa Primaire waterkering, PVVR, Kloosterstraat 30, 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12 augustus 2026</text:span> een aanvraag voor een vergunning in het kader van de Omgevingswet ontvangen voor <text:span text:style-name="nadrukvet">kabels en leidingen, MeMa Primaire waterkering, PVVR, Kloosterstraat 30, Megen</text:span>. De aanvraag is geregistreerd met zaaknummer 0654854164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76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6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6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54164</meta:user-defined>
    <meta:user-defined meta:name="DCTERMS.abstract">kabels en leidingen, MeMa Primaire waterkering, PVVR, Kloosterstraat 30, Megen</meta:user-defined>
    <dc:language>nl</dc:language>
    <meta:user-defined meta:name="OVERHEIDop.locatietype/OVERHEIDop.gebiedsmarkering">Punt</meta:user-defined>
    <meta:user-defined meta:name="DC.title">Aanvraag omgevingsvergunning kabels en leidingen, MeMa Primaire waterkering, PVVR, Kloosterstraat 30, Me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21761</meta:user-defined>
    <meta:user-defined meta:name="OVERHEIDop.WsbID/DC.identifier">wsb-2026-21761</meta:user-defined>
    <meta:user-defined meta:name="OVERHEIDop.versieInformatie"/>
  </office:meta>
</office:document-meta>
</file>