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ondwater onttrekken, Washin7, Witvrouwenbergweg 11c,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12 augustus 2026</text:span> een aanvraag voor een vergunning in het kader van de Omgevingswet ontvangen voor <text:span text:style-name="nadrukvet">Grondwater onttrekken, Washin7, Witvrouwenbergweg 11c, Someren</text:span>. De aanvraag is geregistreerd met zaaknummer 0654854167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76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54167</meta:user-defined>
    <meta:user-defined meta:name="DCTERMS.abstract">Grondwater onttrekken, Washin7, Witvrouwenbergweg 11c, Someren</meta:user-defined>
    <dc:language>nl</dc:language>
    <meta:user-defined meta:name="OVERHEIDop.locatietype/OVERHEIDop.gebiedsmarkering">Vlak</meta:user-defined>
    <meta:user-defined meta:name="DC.title">Aanvraag omgevingsvergunning Grondwater onttrekken, Washin7, Witvrouwenbergweg 11c, Somer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60</meta:user-defined>
    <meta:user-defined meta:name="OVERHEIDop.WsbID/DC.identifier">wsb-2026-21760</meta:user-defined>
    <meta:user-defined meta:name="OVERHEIDop.versieInformatie"/>
  </office:meta>
</office:document-meta>
</file>