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ozen oppervlaktewater, Aanvullende zuiveringsstappen, RWZI Heeswijk-Dinther, Hazelbergsestraat Bernh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12 augustus 2026</text:span> een aanvraag voor een vergunning in het kader van de Omgevingswet ontvangen voor <text:span text:style-name="nadrukvet">Lozen oppervlaktewater, Aanvullende zuiveringsstappen, RWZI Heeswijk-Dinther, Hazelbergsestraat Bernheze</text:span>. De aanvraag is geregistreerd met zaaknummer 0654854178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175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5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5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54178</meta:user-defined>
    <meta:user-defined meta:name="DCTERMS.abstract">Lozen oppervlaktewater, Aanvullende zuiveringsstappen, RWZI Heeswijk-Dinther, Hazelbergsestraat Bernheze</meta:user-defined>
    <dc:language>nl</dc:language>
    <meta:user-defined meta:name="OVERHEIDop.locatietype/OVERHEIDop.gebiedsmarkering">Vlak</meta:user-defined>
    <meta:user-defined meta:name="DC.title">Aanvraag omgevingsvergunning Lozen oppervlaktewater, Aanvullende zuiveringsstappen, RWZI Heeswijk-Dinther, Hazelbergsestraat Bernheze</meta:user-defined>
    <meta:user-defined meta:name="DCTERMS.W3CDTF/DCTERMS.available">2026-08-19</meta:user-defined>
    <meta:user-defined meta:name="DCTERMS.W3CDTF/OVERHEIDop.jaargang">2026</meta:user-defined>
    <meta:user-defined meta:name="OVERHEIDop.publicationIssue">21759</meta:user-defined>
    <meta:user-defined meta:name="OVERHEIDop.WsbID/DC.identifier">wsb-2026-21759</meta:user-defined>
    <meta:user-defined meta:name="OVERHEIDop.versieInformatie"/>
  </office:meta>
</office:document-meta>
</file>