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middels een gestuurde boring aanleggen van een datakabel in mantelbuis in de buurt van watergang Vierakkerselaak nabij Hoge Balver in Zutp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leggen van een datakabel in mantelbuis middels gestuurde boring, in de buurt van een watergang</text:p>
            <text:p text:style-name="common-al">Locatie: nabij Hoge Balver in Zutphen</text:p>
            <text:p text:style-name="common-al">Zaaknummer: DSO2026081100784</text:p>
            <text:p text:style-name="common-al">Datum bekendmaking besluit: 17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75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5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5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middels een gestuurde boring aanleggen van een datakabel in mantelbuis in de buurt van watergang Vierakkerselaak nabij Hoge Balver in Zutphen</meta:user-defined>
    <meta:user-defined meta:name="DCTERMS.W3CDTF/DCTERMS.available">2026-08-19</meta:user-defined>
    <meta:user-defined meta:name="DCTERMS.W3CDTF/OVERHEIDop.jaargang">2026</meta:user-defined>
    <meta:user-defined meta:name="OVERHEIDop.publicationIssue">21757</meta:user-defined>
    <meta:user-defined meta:name="OVERHEIDop.WsbID/DC.identifier">wsb-2026-21757</meta:user-defined>
    <meta:user-defined meta:name="OVERHEIDop.versieInformatie"/>
  </office:meta>
</office:document-meta>
</file>