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rug vervangen, A-watergang, Deken van den Heuvelstraat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4 juli 2026</text:span> een aanvraag voor een vergunning in het kader van de Omgevingswet ontvangen voor <text:span text:style-name="nadrukvet">Brug vervangen, A-watergang, Deken van den Heuvelstraat Gemert</text:span>. De aanvraag is geregistreerd met zaaknummer 0654846290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75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6290</meta:user-defined>
    <meta:user-defined meta:name="DCTERMS.abstract">Brug vervangen, A-watergang, Deken van den Heuvelstraat Gemert</meta:user-defined>
    <dc:language>nl</dc:language>
    <meta:user-defined meta:name="OVERHEIDop.locatietype/OVERHEIDop.gebiedsmarkering">Vlak</meta:user-defined>
    <meta:user-defined meta:name="DC.title">Aanvraag omgevingsvergunning Brug vervangen, A-watergang, Deken van den Heuvelstraat Geme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53</meta:user-defined>
    <meta:user-defined meta:name="OVERHEIDop.WsbID/DC.identifier">wsb-2026-21753</meta:user-defined>
    <meta:user-defined meta:name="OVERHEIDop.versieInformatie"/>
  </office:meta>
</office:document-meta>
</file>