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0-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0-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0-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0-1-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van het dagelijks bestuur van het Hoogheemraadschap van Delfland van 17 augustus 2026 inhoudende: het tijdelijk gedeeltelijk opschorten van het onttrekkingsverbod voor categorie 3 van de rangorde bij waterschaarste waaronder in het bijzonder het tijdelijk bewateren van jonge bomen aangeplant door en in beheer van gemeenten, zoals vastgesteld in het besluit van 31 juli 2026 </text:p>
      <text:section text:name="regeling_id1-3-2" text:style-name="regeling">
        <text:section text:name="aanhef_id1-3-2-1" text:style-name="aanhef">
          <text:section text:name="preambule_id1-3-2-1-1" text:style-name="preambule">
            <text:p text:style-name="al">
            <text:span text:style-name="nadrukvet">bekendgemaakt in het Waterschapsblad 20602.</text:span>
          </text:p>
            <text:p text:style-name="al"/>
            <text:p text:style-name="al">Dijkgraaf en Hoogheemraden van Delfland, </text:p>
            <text:p text:style-name="al"/>
            <text:p text:style-name="al">gelet op:</text:p>
            <text:p text:style-name="al"/>
            <text:list text:style-name="id1-3-2-1-1-7">
              <text:list-item text:style-override="id1-3-2-1-1-7-1">
                <text:number>-</text:number>
                <text:p text:style-name="al">artikel 1.10, eerste lid, Waterschapsverordening Delfland; </text:p>
              </text:list-item>
              <text:list-item text:style-override="id1-3-2-1-1-7-2">
                <text:number>-</text:number>
                <text:p text:style-name="al">artikel 3.14, eerste lid, Besluit kwaliteit leefomgeving; </text:p>
              </text:list-item>
            </text:list>
            <text:p text:style-name="al">overwegende: </text:p>
            <text:p text:style-name="al"/>
            <text:list text:style-name="id1-3-2-1-1-10">
              <text:list-item text:style-override="id1-3-2-1-1-10-1">
                <text:number>-</text:number>
                <text:p text:style-name="al">dat bij besluiten van:</text:p>
                <text:list text:style-name="id1-3-2-1-1-10-1-3">
                  <text:list-item text:style-override="id1-3-2-1-1-10-1-3-1">
                    <text:number>o</text:number>
                    <text:p text:style-name="al">16 juli 2026, bekend gemaakt in het Waterschapsblad 18646, beperkingen zijn opgelegd aan het schutten van de scheepvaart behorend bij een situatie "dreigend watertekort";</text:p>
                  </text:list-item>
                  <text:list-item text:style-override="id1-3-2-1-1-10-1-3-2">
                    <text:number>o</text:number>
                    <text:p text:style-name="al">21 juli 2026, bekend gemaakt in het Waterschapsblad 19632, beperkingen zijn opgelegd aan het schutten van de scheepvaart behorend bij een situatie "feitelijk watertekort";</text:p>
                  </text:list-item>
                  <text:list-item text:style-override="id1-3-2-1-1-10-1-3-3">
                    <text:number>o</text:number>
                    <text:p text:style-name="al">29 juli 2026, bekend gemaakt in het Waterschapsblad 20410, beperkingen zijn opgelegd aan het schutten van de scheepvaart behorend bij een situatie "dreigende crisis watertekort";</text:p>
                  </text:list-item>
                  <text:list-item text:style-override="id1-3-2-1-1-10-1-3-4">
                    <text:number>o</text:number>
                    <text:p text:style-name="al">31 juli 2026, bekend gemaakt in het Waterschapsblad 20602, beperkingen zijn opgelegd aan het schutten van de scheepvaart behorend bij een situatie “crisis watertekort” en onttrekkingsverboden op te leggen aan het watergebruik binnen de categorieën 3 en 4 van de rangorde bij waterschaarste;</text:p>
                  </text:list-item>
                </text:list>
              </text:list-item>
              <text:list-item text:style-override="id1-3-2-1-1-10-2">
                <text:number>-</text:number>
                <text:p text:style-name="al">dat er nog altijd sprake is van een “crisis watertekort”;</text:p>
              </text:list-item>
              <text:list-item text:style-override="id1-3-2-1-1-10-3">
                <text:number>-</text:number>
                <text:p text:style-name="al">dat er nog altijd sprake is van een hoge watervraag als gevolg van verdamping in combinatie met een zeer lage rivierafvoer, waardoor we als Delfland geheel afhankelijk zijn van onze zoetwateraanvoerroutes vanuit het Brielse Meer en de Klimaatbestendige Wateraanvoerroute;</text:p>
              </text:list-item>
              <text:list-item text:style-override="id1-3-2-1-1-10-4">
                <text:number>-</text:number>
                <text:p text:style-name="al">dat op dit moment tijdelijk meer water beschikbaar is dan nodig voor de watervraag binnen categorie één van de rangorde bij waterschaarste;</text:p>
              </text:list-item>
              <text:list-item text:style-override="id1-3-2-1-1-10-5">
                <text:number>-</text:number>
                <text:p text:style-name="al">dat dit water beschikbaar kan worden gesteld aan categorie 3 van de rangorde bij waterschaarste, waaronder in het bijzonder voor het bewateren van jonge bomen aangeplant door en in beheer van gemeenten;</text:p>
              </text:list-item>
              <text:list-item text:style-override="id1-3-2-1-1-10-6">
                <text:number>-</text:number>
                <text:p text:style-name="al">dat Delfland daarmee de rangorde bij waterschaarste volgt; </text:p>
              </text:list-item>
              <text:list-item text:style-override="id1-3-2-1-1-10-7">
                <text:number>-</text:number>
                <text:p text:style-name="al">dat de droogtesituatie kwetsbaar blijft en daarom blijven de overige droogtemaatregelen genomen met het besluit van 31 juli 2026, bekendgemaakt in het Waterschapsblad 20602, van kracht blijven.</text:p>
              </text:list-item>
            </text:list>
            <text:p text:style-name="al">
            <text:span text:style-name="nadrukondlijn">BESLUITEN:</text:spa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1">
                <text:number>1.</text:number>
                <text:p text:style-name="al">het besluit van 31 juli 2026, bekendgemaakt in het Waterschapsblad 20602, voor zover dat ziet op het verbod op het onttrekken van water aan oppervlaktewaterlichamen voor de behoeften genoemd in artikel 3.14, eerste lid, onder c en in het bijzonder het tijdelijk bewateren van jonge bomen aangeplant door en in beheer van gemeenten, van het Besluit kwaliteit leefomgeving, tijdelijk op te schorten voor de periode van woensdag 19 augustus tot en met vrijdag 21 augustus 2026, tussen 20:00 uur en 08:00 uur. Voor het overige blijft het besluit van 31 juli 2026 (bijlage 1, DMS 2540740) onverkort van kracht;</text:p>
              </text:list-item>
              <text:list-item text:style-override="id1-3-2-2-1-2-2">
                <text:number>2.</text:number>
                <text:p text:style-name="al">dit besluit treedt in werking daags na de bekendmaking ervan in het Waterschapsblad.</text:p>
              </text:list-item>
            </text:list>
          </text:section>
        </text:section>
        <text:section text:name="regeling-sluiting_id1-3-2-3" text:style-name="regeling-sluiting">
          <text:section text:name="ondertekening_id1-3-2-3-1">
            <text:p><text:span text:style-name="functie">Delft, 17 augustus 2026</text:span></text:p>
            <text:p><text:span text:style-name="functie">Dijkgraaf en Hoogheemraden van Delfland,</text:span></text:p>
          </text:section>
          <text:section text:name="ondertekening_id1-3-2-3-2">
            <text:p><text:span text:style-name="functie"/></text:p>
          </text:section>
        </text:section>
        <text:section text:name="nota-toelichting_id1-3-2-4" text:style-name="nota-toelichting">
          <text:p text:style-name="kop_level0"><text:span text:style-name="label"/> <text:span text:style-name="nr"/> Toelichting</text:p>
          <text:p text:style-name="al">Op dit moment is het wateraanbod in het gebied van Delfland iets groter dan de watervraag. Daarom kan Delfland tijdelijk toestaan dat categorie 3 (tijdelijke beregening kapitaalintensieve gewassen en verwerken van industrieel proceswater) van de rangorde bij waterschaarste water en onttrekt aan het oppervlaktewatersysteem zonder dat daarbij schade ontstaat aan hogere categorieën in de rangorde bij waterschaarste. Daarom schort Delfland het onttrekkingsverbod voor categorie 3 tijdelijk op. Daarnaast geeft dit besluit ruimte aan gemeenten om jonge aanplant en jonge bomen te bewateren met oppervlaktewater.</text:p>
          <text:p text:style-name="al"/>
          <text:p text:style-name="al">Onttrekken is toegestaan op de volgende dagen en tijdvensters:</text:p>
          <text:p text:style-name="al">Woensdag 19 augustus: tussen 00.00 - 08.00 uur en tussen 20.00 - 23.59 uur</text:p>
          <text:p text:style-name="al">Donderdag 20 augustus: tussen 00.00 - 08.00 uur en tussen 20.00 - 23.59 uur</text:p>
          <text:p text:style-name="al">Vrijdag 21 augustus: tussen 00.00 - 08.00 uur en tussen 20.00 - 23.59 uur</text:p>
          <text:p text:style-name="al">Vanaf zaterdag 22 augustus 0.00 uur is het onttrekkingsverbod weer geheel van kracht.</text:p>
          <text:p text:style-name="al"/>
          <text:p text:style-name="al">Deze tijdelijke ruimte wordt mogelijk gemaakt doordat het weerbeeld voor de periode dinsdag 18 augustus tot zaterdag 22 augustus gunstig is, de boezemberging Berkel voor ca 55 a 60% is gevuld, de boezemberging Wollebrand volledig is gevuld en doordat water via het Brielse Meer en de KWA beschikbaar blijft. </text:p>
          <text:p text:style-name="al"/>
          <text:p text:style-name="al">Tegelijkertijd blijft het weerbeeld en de voorspellingen over de rivierafvoer voor de langere termijn zeer ongunstig en daarmee is de verdere ontwikkeling van de zoetwaterbeschikbaarheid onzeker. Daarom wordt de opschorting beperkt tot een vooraf bepaalde periode. </text:p>
          <text:p text:style-name="al"/>
          <text:p text:style-name="al">Het algemene verbod op het onttrekking van oppervlaktewater buiten de ontheffingstijden, de schutbeperkingen en overige droogtemaatregelen blijven van kracht. Delfland blijft de situatie continu beoordelen en kan indien nodig opnieuw maatregelen treff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74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4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4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Hoogheemraadschap van Delfland</meta:user-defined>
    <meta:user-defined meta:name="OVERHEID.Informatietype/DC.type">officiële publicatie</meta:user-defined>
    <meta:user-defined meta:name="OVERHEIDop.Rubriek/DC.type">ander besluit van algemene strekking</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Bestuur | Organisatie en beleid</meta:user-defined>
    <meta:user-defined meta:name="DC.source">artikel 3.14, eerste lid, van het Besluit kwaliteit leefomgeving]|[1.0:c:BWBR0041313&amp;artikel=3.14&amp;lid=1&amp;g=2026-07-11</meta:user-defined>
    <meta:user-defined meta:name="DC.source">artikel 1.10, eerste lid, Waterschapsverordening Delfland]|[https://lokaleregelgeving.overheid.nl/CVDR705504/17#chp_1__art_1.10</meta:user-defined>
    <meta:user-defined meta:name="OVERHEIDop.referentienummer">DMS 2543420</meta:user-defined>
    <meta:user-defined meta:name="DCTERMS.alternative">Tijdelijk gedeeltelijk opschorten van het onttrekkingsverbod voor categorie 3  van de rangorde bij waterschaarste waaronder in het bijzonder het tijdelijk bewateren van jonge bomen aangeplant door en in beheer van gemeenten</meta:user-defined>
    <dc:language>nl</dc:language>
    <meta:user-defined meta:name="OVERHEIDop.locatietype/OVERHEIDop.gebiedsmarkering">Waterschap</meta:user-defined>
    <meta:user-defined meta:name="DC.title">Besluit van het dagelijks bestuur van het Hoogheemraadschap van Delfland van 17 augustus 2026 inhoudende: het tijdelijk gedeeltelijk opschorten van het onttrekkingsverbod voor categorie 3 van de rangorde bij waterschaarste waaronder in het bijzonder het tijdelijk bewateren van jonge bomen aangeplant door en in beheer van gemeenten, zoals vastgesteld in het besluit van 31 juli 2026</meta:user-defined>
    <meta:user-defined meta:name="DCTERMS.W3CDTF/DCTERMS.available">2026-08-17</meta:user-defined>
    <meta:user-defined meta:name="DCTERMS.W3CDTF/OVERHEIDop.jaargang">2026</meta:user-defined>
    <meta:user-defined meta:name="OVERHEIDop.publicationIssue">21749</meta:user-defined>
    <meta:user-defined meta:name="OVERHEIDop.betreftRegeling">CVDR765615_1</meta:user-defined>
    <meta:user-defined meta:name="OVERHEIDop.WsbID/DC.identifier">wsb-2026-21749</meta:user-defined>
    <meta:user-defined meta:name="xs:date/OVERHEIDop.startdatum">2026-08-18</meta:user-defined>
    <meta:user-defined meta:name="OVERHEIDop.versieInformatie"/>
  </office:meta>
</office:document-meta>
</file>