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uitvoeren van verbouwingswerkzaamheden aan gebouw binnen de zonering van de primaire duinwaterkering ter hoogte van Westerduinweg 3-29 in P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17-08-2026
				</text:p>
            <text:p text:style-name="common-al">
            <text:span text:style-name="nadrukvet"> Zaaknummer: </text:span> 2026062221610
				</text:p>
            <text:p text:style-name="common-al">
            <text:span text:style-name="nadrukvet"> Besluitkenmerk: </text:span> 99990000135800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7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62221610</meta:user-defined>
    <meta:user-defined meta:name="DCTERMS.abstract">het uitvoeren van verbouwingswerkzaamheden aan gebouw binnen de zonering van de primaire duinwaterkering ter hoogte van Westerduinweg 3-29 in Petten</meta:user-defined>
    <dc:language>nl</dc:language>
    <meta:user-defined meta:name="OVERHEIDop.locatietype/OVERHEIDop.gebiedsmarkering">Punt</meta:user-defined>
    <meta:user-defined meta:name="DC.title">Verleende vergunning voor het uitvoeren van verbouwingswerkzaamheden aan gebouw binnen de zonering van de primaire duinwaterkering ter hoogte van Westerduinweg 3-29 in Pet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48</meta:user-defined>
    <meta:user-defined meta:name="OVERHEIDop.WsbID/DC.identifier">wsb-2026-21748</meta:user-defined>
    <meta:user-defined meta:name="OVERHEIDop.versieInformatie"/>
  </office:meta>
</office:document-meta>
</file>